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Normale_32_2" style:data-style-name="N0">
      <style:table-cell-properties style:vertical-align="automatic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2" style:family="table-cell" style:parent-style-name="Normale_32_2" style:data-style-name="N19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3" style:family="table-cell" style:parent-style-name="Normale_32_2" style:data-style-name="N3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4" style:family="table-cell" style:parent-style-name="Normale_32_2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5" style:family="table-cell" style:parent-style-name="Migliaia_32_2" style:data-style-name="N36">
      <style:table-cell-properties style:vertical-align="middle" fo:wrap-option="wrap" fo:background-color="#FFFFFF" style:repeat-content="false"/>
      <style:paragraph-properties fo:text-align="end" fo:margin-right="0cm"/>
      <style:text-properties fo:color="#333333" fo:font-size="9pt" style:font-size-asian="9pt" style:font-size-complex="9pt" style:font-family-generic="swiss"/>
    </style:style>
    <style:style style:name="ce6" style:family="table-cell" style:parent-style-name="Normale_32_2" style:data-style-name="N0">
      <style:table-cell-properties style:vertical-align="automatic" fo:background-color="#FFFFFF" style:cell-protect="protected"/>
    </style:style>
    <style:style style:name="ce7" style:family="table-cell" style:parent-style-name="Migliaia_32_2" style:data-style-name="N36">
      <style:table-cell-properties fo:background-color="#FFFFFF"/>
    </style:style>
    <style:style style:name="ce8" style:family="table-cell" style:parent-style-name="Normale_32_2" style:data-style-name="N30">
      <style:table-cell-properties fo:border="thin solid #000000" style:vertical-align="middle" fo:wrap-option="wrap" fo:background-color="#D9D9D9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Migliaia_32_2" style:data-style-name="N36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0" style:family="table-cell" style:parent-style-name="Normale_32_2" style:data-style-name="N19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11" style:family="table-cell" style:parent-style-name="Normale_32_2" style:data-style-name="N3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12" style:family="table-cell" style:parent-style-name="Normale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13" style:family="table-cell" style:parent-style-name="Migliaia_32_2" style:data-style-name="N36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color="#333333" fo:font-size="9pt" style:font-size-asian="9pt" style:font-size-complex="9pt" style:font-family-generic="swiss"/>
    </style:style>
    <style:style style:name="ce14" style:family="table-cell" style:parent-style-name="Normale_32_2" style:data-style-name="N0">
      <style:table-cell-properties fo:border="thin solid #000000" style:vertical-align="automatic" fo:background-color="#FFFFFF" style:cell-protect="protected"/>
    </style:style>
    <style:style style:name="ce15" style:family="table-cell" style:parent-style-name="Normale_32_2" style:data-style-name="N0">
      <style:table-cell-properties fo:border="thin solid #000000" style:vertical-align="automatic" fo:background-color="#FFFFFF" style:cell-protect="protected"/>
      <style:text-properties fo:font-size="8pt" style:font-size-asian="8pt" style:font-size-complex="8pt" style:font-family-generic="swiss"/>
    </style:style>
    <style:style style:name="ce16" style:family="table-cell" style:parent-style-name="Normale_32_2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17" style:family="table-cell" style:parent-style-name="Normale_32_2" style:data-style-name="N3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18" style:family="table-cell" style:parent-style-name="Normale_32_2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19" style:family="table-cell" style:parent-style-name="Migliaia_32_2" style:data-style-name="N36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fo:color="#333333" fo:font-size="9pt" style:font-size-asian="9pt" style:font-size-complex="9pt" style:font-family-generic="swiss"/>
    </style:style>
    <style:style style:name="co1" style:family="table-column">
      <style:table-column-properties fo:break-before="auto" style:column-width="2.03729166666667cm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5.58270833333333cm"/>
    </style:style>
    <style:style style:name="co4" style:family="table-column">
      <style:table-column-properties fo:break-before="auto" style:column-width="4.39208333333333cm"/>
    </style:style>
    <style:style style:name="co5" style:family="table-column">
      <style:table-column-properties fo:break-before="auto" style:column-width="7.03791666666667cm"/>
    </style:style>
    <style:style style:name="co6" style:family="table-column">
      <style:table-column-properties fo:break-before="auto" style:column-width="6.61458333333333cm"/>
    </style:style>
    <style:style style:name="co7" style:family="table-column">
      <style:table-column-properties fo:break-before="auto" style:column-width="3.67770833333333cm"/>
    </style:style>
    <style:style style:name="co8" style:family="table-column">
      <style:table-column-properties fo:break-before="auto" style:column-width="8.493125cm"/>
    </style:style>
    <style:style style:name="co9" style:family="table-column">
      <style:table-column-properties fo:break-before="auto" style:column-width="3.54541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4pt" style:use-optimal-row-height="true" fo:break-before="auto"/>
    </style:style>
    <style:style style:name="ro2" style:family="table-row">
      <style:table-row-properties style:row-height="12pt" style:use-optimal-row-height="true" fo:break-before="auto"/>
    </style:style>
    <style:style style:name="ro3" style:family="table-row">
      <style:table-row-properties style:row-height="36pt" style:use-optimal-row-height="true" fo:break-before="auto"/>
    </style:style>
    <style:style style:name="ro4" style:family="table-row">
      <style:table-row-properties style:row-height="48pt" style:use-optimal-row-height="true" fo:break-before="auto"/>
    </style:style>
    <style:style style:name="ro5" style:family="table-row">
      <style:table-row-properties style:row-height="12.75pt" style:use-optimal-row-height="true" fo:break-before="auto"/>
    </style:style>
    <style:style style:name="ro6" style:family="table-row">
      <style:table-row-properties style:row-height="7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ldi_pubbli_2trim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7"/>
        <table:table-column table:style-name="co10" table:number-columns-repeated="16375" table:default-cell-style-name="ce6"/>
        <table:table-row table:style-name="ro1">
          <table:table-cell office:value-type="string" table:style-name="ce8">
            <text:p>Data firma</text:p>
          </table:table-cell>
          <table:table-cell office:value-type="string" table:style-name="ce8">
            <text:p>Titolo di spesa</text:p>
          </table:table-cell>
          <table:table-cell office:value-type="string" table:style-name="ce8">
            <text:p>Tipologia di spesa<text:s/></text:p>
          </table:table-cell>
          <table:table-cell office:value-type="string" table:style-name="ce8">
            <text:p>Piano dei Conti (codice)</text:p>
          </table:table-cell>
          <table:table-cell office:value-type="string" table:style-name="ce8">
            <text:p>Piano dei Conti<text:s text:c="2"/></text:p>
          </table:table-cell>
          <table:table-cell office:value-type="string" table:style-name="ce8">
            <text:p>Beneficiario (persona giuridica)</text:p>
          </table:table-cell>
          <table:table-cell office:value-type="string" table:style-name="ce8">
            <text:p>Beneficiario (persona fisica)</text:p>
          </table:table-cell>
          <table:table-cell office:value-type="string" table:style-name="ce8">
            <text:p>Descrizione capitolo</text:p>
          </table:table-cell>
          <table:table-cell office:value-type="string" table:style-name="ce9">
            <text:p>Importo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638.13" table:style-name="ce13">
            <text:p><text:s/>2.638,1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4</text:p>
          </table:table-cell>
          <table:table-cell office:value-type="string" table:style-name="ce11">
            <text:p>Pubblicità<text:s text:c="244"/></text:p>
          </table:table-cell>
          <table:table-cell office:value-type="string" table:style-name="ce11">
            <text:p>DISEO AGENCY SRL</text:p>
          </table:table-cell>
          <table:table-cell table:style-name="ce11"/>
          <table:table-cell office:value-type="string" table:style-name="ce12">
            <text:p>ATTIVITA' DI COMUNICAZIONE DEL DIFENSORE CIVICO<text:s text:c="253"/></text:p>
          </table:table-cell>
          <table:table-cell office:value-type="float" office:value="1911.89" table:style-name="ce13">
            <text:p><text:s/>1.911,8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TOSCANA MEDIA CHANNEL SRL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6069.5" table:style-name="ce13">
            <text:p><text:s/>6.069,5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23934.99" table:style-name="ce13">
            <text:p><text:s/>23.934,9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1203.3399999999999" table:style-name="ce13">
            <text:p><text:s/>1.203,3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144.30000000000001" table:style-name="ce13">
            <text:p><text:s/>144,3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3483.41" table:style-name="ce13">
            <text:p><text:s/>3.483,4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14.58" table:style-name="ce13">
            <text:p><text:s/>14,5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2648.75" table:style-name="ce13">
            <text:p><text:s/>2.648,7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10.54" table:style-name="ce13">
            <text:p><text:s/>10,5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1639.98" table:style-name="ce13">
            <text:p><text:s/>1.639,9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6.64" table:style-name="ce13">
            <text:p><text:s/>6,6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9.5" table:style-name="ce13">
            <text:p><text:s/>9,5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0.03" table:style-name="ce13">
            <text:p><text:s/>0,0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4.002</text:p>
          </table:table-cell>
          <table:table-cell office:value-type="string" table:style-name="ce11">
            <text:p>Servizio mense personale civile<text:s text:c="224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COSTO MENSA - QUOTA A CARICO DIPENDENTI<text:s text:c="261"/></text:p>
          </table:table-cell>
          <table:table-cell office:value-type="float" office:value="6669.11" table:style-name="ce13">
            <text:p><text:s/>6.669,1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9</text:p>
          </table:table-cell>
          <table:table-cell office:value-type="string" table:style-name="ce11">
            <text:p>Servizi per le postazioni di lavoro e relativa manutenzione<text:s text:c="196"/></text:p>
          </table:table-cell>
          <table:table-cell office:value-type="string" table:style-name="ce11">
            <text:p>XEROX S.P.A.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928.66" table:style-name="ce13">
            <text:p><text:s/>928,6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999</text:p>
          </table:table-cell>
          <table:table-cell office:value-type="string" table:style-name="ce11">
            <text:p>Altre spese per il personale n.a.c.<text:s text:c="220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SERVIZIO MENSA<text:s text:c="286"/></text:p>
          </table:table-cell>
          <table:table-cell office:value-type="float" office:value="12716.3" table:style-name="ce13">
            <text:p><text:s/>12.716,3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10.002</text:p>
          </table:table-cell>
          <table:table-cell office:value-type="string" table:style-name="ce11">
            <text:p>Fabbricati ad uso commerciale di valore culturale, storico ed artistico<text:s text:c="184"/></text:p>
          </table:table-cell>
          <table:table-cell office:value-type="string" table:style-name="ce11">
            <text:p>GIUSEPPE BARTOLI SRL</text:p>
          </table:table-cell>
          <table:table-cell table:style-name="ce11"/>
          <table:table-cell office:value-type="string" table:style-name="ce12">
            <text:p>MANUTENZIONE IMMOBILI-SPESE DI INVESTIMENTO<text:s text:c="257"/></text:p>
          </table:table-cell>
          <table:table-cell office:value-type="float" office:value="32491.65" table:style-name="ce13">
            <text:p><text:s/>32.491,6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2T00:00:00" table:style-name="ce10">
            <text:p>02/04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10.002</text:p>
          </table:table-cell>
          <table:table-cell office:value-type="string" table:style-name="ce11">
            <text:p>Fabbricati ad uso commerciale di valore culturale, storico ed artistico<text:s text:c="184"/></text:p>
          </table:table-cell>
          <table:table-cell office:value-type="string" table:style-name="ce11">
            <text:p>GIUSEPPE BARTOLI SRL</text:p>
          </table:table-cell>
          <table:table-cell table:style-name="ce11"/>
          <table:table-cell office:value-type="string" table:style-name="ce12">
            <text:p>MANUTENZIONE IMMOBILI-SPESE DI INVESTIMENTO<text:s text:c="257"/></text:p>
          </table:table-cell>
          <table:table-cell office:value-type="float" office:value="2449.7399999999998" table:style-name="ce13">
            <text:p><text:s/>2.449,7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1</text:p>
          </table:table-cell>
          <table:table-cell office:value-type="string" table:style-name="ce11">
            <text:p>Carta, cancelleria e stampati<text:s text:c="226"/></text:p>
          </table:table-cell>
          <table:table-cell office:value-type="string" table:style-name="ce11">
            <text:p>VALSECCHI CANCELLERIA S.R.L.</text:p>
          </table:table-cell>
          <table:table-cell table:style-name="ce11"/>
          <table:table-cell office:value-type="string" table:style-name="ce12">
            <text:p>CARTA CANCELLERIA E STAMPATI TIPOGRAFIA<text:s text:c="261"/></text:p>
          </table:table-cell>
          <table:table-cell office:value-type="float" office:value="2549.19" table:style-name="ce13">
            <text:p><text:s/>2.549,1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4</text:p>
          </table:table-cell>
          <table:table-cell office:value-type="string" table:style-name="ce11">
            <text:p>Pubblicità<text:s text:c="244"/></text:p>
          </table:table-cell>
          <table:table-cell office:value-type="string" table:style-name="ce11">
            <text:p>CONTRORADIO SRL</text:p>
          </table:table-cell>
          <table:table-cell table:style-name="ce11"/>
          <table:table-cell office:value-type="string" table:style-name="ce12">
            <text:p>SERVIZI RADIOFONICI<text:s text:c="281"/></text:p>
          </table:table-cell>
          <table:table-cell office:value-type="float" office:value="4661.38" table:style-name="ce13">
            <text:p><text:s/>4.661,3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AGENZIA DI STAMPA ITALPRESS S.R.L.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5626.72" table:style-name="ce13">
            <text:p><text:s/>5.626,72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ERVIZI POSTALI E DI SPEDIZIONE<text:s text:c="269"/></text:p>
          </table:table-cell>
          <table:table-cell office:value-type="float" office:value="161.03" table:style-name="ce13">
            <text:p><text:s/>161,0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ERVIZI POSTALI E DI SPEDIZIONE<text:s text:c="269"/></text:p>
          </table:table-cell>
          <table:table-cell office:value-type="float" office:value="69.650000000000006" table:style-name="ce13">
            <text:p><text:s/>69,6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4</text:p>
          </table:table-cell>
          <table:table-cell office:value-type="string" table:style-name="ce11">
            <text:p>Servizi di rete per trasmissione dati e VoIP e relativa manutenzione<text:s text:c="187"/></text:p>
          </table:table-cell>
          <table:table-cell office:value-type="string" table:style-name="ce11">
            <text:p>TELECOM ITALIA SPA</text:p>
          </table:table-cell>
          <table:table-cell table:style-name="ce11"/>
          <table:table-cell office:value-type="string" table:style-name="ce12">
            <text:p>SERVIZI DI CONNETTIVITA'<text:s text:c="276"/></text:p>
          </table:table-cell>
          <table:table-cell office:value-type="float" office:value="4711.4799999999996" table:style-name="ce13">
            <text:p><text:s/>4.711,4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5</text:p>
          </table:table-cell>
          <table:table-cell office:value-type="string" table:style-name="ce11">
            <text:p>Servizi per i sistemi e relativa manutenzione<text:s text:c="210"/></text:p>
          </table:table-cell>
          <table:table-cell office:value-type="string" table:style-name="ce11">
            <text:p>EXPOMEETING SRL</text:p>
          </table:table-cell>
          <table:table-cell table:style-name="ce11"/>
          <table:table-cell office:value-type="string" table:style-name="ce12">
            <text:p>SERVIZI PER I SISTEMI E RELATIVA MANUTENZIONE SUPPORTO AREA SISTEMISTICA<text:s text:c="228"/></text:p>
          </table:table-cell>
          <table:table-cell office:value-type="float" office:value="5621.27" table:style-name="ce13">
            <text:p><text:s/>5.621,2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7</text:p>
          </table:table-cell>
          <table:table-cell office:value-type="string" table:style-name="ce11">
            <text:p>Servizi di gestione documentale<text:s text:c="224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SERVIZIO DI RIORDINO E INVENTARIAZIONE ARCHIVIO STORICO<text:s text:c="245"/></text:p>
          </table:table-cell>
          <table:table-cell office:value-type="float" office:value="5804.16" table:style-name="ce13">
            <text:p><text:s/>5.804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9</text:p>
          </table:table-cell>
          <table:table-cell office:value-type="string" table:style-name="ce11">
            <text:p>Servizi per le postazioni di lavoro e relativa manutenzione<text:s text:c="196"/></text:p>
          </table:table-cell>
          <table:table-cell office:value-type="string" table:style-name="ce11">
            <text:p>DATA POS S.R.L.</text:p>
          </table:table-cell>
          <table:table-cell table:style-name="ce11"/>
          <table:table-cell office:value-type="string" table:style-name="ce12">
            <text:p>SERVIZI DI SUPPORTO ALLE POSTAZIONI DI LAVORO E RELATIVA MANUTENZIONE<text:s text:c="231"/></text:p>
          </table:table-cell>
          <table:table-cell office:value-type="float" office:value="24087.21" table:style-name="ce13">
            <text:p><text:s/>24.087,2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9</text:p>
          </table:table-cell>
          <table:table-cell office:value-type="string" table:style-name="ce11">
            <text:p>Servizi per le postazioni di lavoro e relativa manutenzione<text:s text:c="196"/></text:p>
          </table:table-cell>
          <table:table-cell office:value-type="string" table:style-name="ce11">
            <text:p>DATA POS S.R.L.</text:p>
          </table:table-cell>
          <table:table-cell table:style-name="ce11"/>
          <table:table-cell office:value-type="string" table:style-name="ce12">
            <text:p>SERVIZI DI SUPPORTO ALLE POSTAZIONI DI LAVORO E RELATIVA MANUTENZIONE<text:s text:c="231"/></text:p>
          </table:table-cell>
          <table:table-cell office:value-type="float" office:value="5032.51" table:style-name="ce13">
            <text:p><text:s/>5.032,5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ETWEEK TV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226.76" table:style-name="ce13">
            <text:p><text:s/>4.226,7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.T.I. MEDIA SOCIETÀ COOPERATIVA<text:s/>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66.69" table:style-name="ce13">
            <text:p><text:s/>666,6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RTV 38 SPA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059.15" table:style-name="ce13">
            <text:p><text:s/>6.059,1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GRANDUCATO DI TOSCANA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802.34" table:style-name="ce13">
            <text:p><text:s/>5.802,3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MAREMMA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963.55" table:style-name="ce13">
            <text:p><text:s/>4.963,5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1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2652.48" table:style-name="ce13">
            <text:p><text:s/>2.652,4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7T00:00:00" table:style-name="ce10">
            <text:p>0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 LIBERA SPA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985.6499999999996" table:style-name="ce13">
            <text:p><text:s/>4.985,6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2</text:p>
          </table:table-cell>
          <table:table-cell office:value-type="string" table:style-name="ce11">
            <text:p>Carburanti, combustibili e lubrificanti<text:s text:c="216"/></text:p>
          </table:table-cell>
          <table:table-cell office:value-type="string" table:style-name="ce11">
            <text:p>KUWAIT PETROLEUM ITALIA SPA</text:p>
          </table:table-cell>
          <table:table-cell table:style-name="ce11"/>
          <table:table-cell office:value-type="string" table:style-name="ce12">
            <text:p>CARBURANTI<text:s text:c="290"/></text:p>
          </table:table-cell>
          <table:table-cell office:value-type="float" office:value="415.9" table:style-name="ce13">
            <text:p><text:s/>415,90<text:s text:c="3"/></text:p>
          </table:table-cell>
          <table:table-cell table:number-columns-repeated="16375" table:style-name="ce1"/>
        </table:table-row>
        <table:table-row table:number-rows-repeated="3" table:style-name="ro1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723.39" table:style-name="ce13">
            <text:p><text:s/>723,3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ALD AUTOMOTIVE ITALIA SRL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619.44000000000005" table:style-name="ce13">
            <text:p><text:s/>619,4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4</text:p>
          </table:table-cell>
          <table:table-cell office:value-type="string" table:style-name="ce11">
            <text:p>Noleggi di hardware<text:s text:c="236"/></text:p>
          </table:table-cell>
          <table:table-cell office:value-type="string" table:style-name="ce11">
            <text:p>XEROX S.P.A.</text:p>
          </table:table-cell>
          <table:table-cell table:style-name="ce11"/>
          <table:table-cell office:value-type="string" table:style-name="ce12">
            <text:p>NOLEGGIO HARDWARE - TIPOGRAFIA<text:s text:c="270"/></text:p>
          </table:table-cell>
          <table:table-cell office:value-type="float" office:value="41531.440000000002" table:style-name="ce13">
            <text:p><text:s/>41.531,4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XEROX S.P.A.</text:p>
          </table:table-cell>
          <table:table-cell table:style-name="ce11"/>
          <table:table-cell office:value-type="string" table:style-name="ce12">
            <text:p>NOLEGGIO HARDWARE - TIPOGRAFIA<text:s text:c="270"/></text:p>
          </table:table-cell>
          <table:table-cell office:value-type="float" office:value="12831.29" table:style-name="ce13">
            <text:p><text:s/>12.831,2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G.S.A. GRUPPO SERVIZI ASSOCIATI SPA</text:p>
          </table:table-cell>
          <table:table-cell table:style-name="ce11"/>
          <table:table-cell office:value-type="string" table:style-name="ce12">
            <text:p>SPESE PER SERVIZI DI PORTINERIA - ACCOGLIENZA UTENTI CORECOM PER FUNZIONI DELEGATE DA AGCOM<text:s text:c="209"/></text:p>
          </table:table-cell>
          <table:table-cell office:value-type="float" office:value="2360.11" table:style-name="ce13">
            <text:p><text:s/>2.360,1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G.S.A. GRUPPO SERVIZI ASSOCIATI SPA</text:p>
          </table:table-cell>
          <table:table-cell table:style-name="ce11"/>
          <table:table-cell office:value-type="string" table:style-name="ce12">
            <text:p>SPESE PER SERVIZIO DI PORTINERIA<text:s text:c="268"/></text:p>
          </table:table-cell>
          <table:table-cell office:value-type="float" office:value="32786.93" table:style-name="ce13">
            <text:p><text:s/>32.786,9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number-rows-repeated="4" table:style-name="ro1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RADIOSIENATV SRL<text:s/>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384.13" table:style-name="ce13">
            <text:p><text:s/>3.384,1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 IRIDE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1439.56" table:style-name="ce13">
            <text:p><text:s/>1.439,5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D.I.V.A.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243.07" table:style-name="ce13">
            <text:p><text:s/>1.243,0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I FESTAIOLI DI ROFFIA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550.56" table:style-name="ce13">
            <text:p><text:s/>1.550,5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GEMMA A.P.S.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165.3699999999999" table:style-name="ce13">
            <text:p><text:s/>1.165,3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PROLOCO DI CASTELFIORENTINO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262.49" table:style-name="ce13">
            <text:p><text:s/>1.262,4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08T00:00:00" table:style-name="ce10">
            <text:p>0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WE CRAL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340.16" table:style-name="ce13">
            <text:p><text:s/>1.340,16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4-09T00:00:00" table:style-name="ce10">
            <text:p>0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00" table:style-name="ce13">
            <text:p><text:s/>3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9T00:00:00" table:style-name="ce10">
            <text:p>0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9T00:00:00" table:style-name="ce10">
            <text:p>0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1</text:p>
          </table:table-cell>
          <table:table-cell office:value-type="string" table:style-name="ce11">
            <text:p>Telefonia fissa<text:s text:c="24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FISSA<text:s text:c="285"/></text:p>
          </table:table-cell>
          <table:table-cell office:value-type="float" office:value="283.14" table:style-name="ce13">
            <text:p><text:s/>283,1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9T00:00:00" table:style-name="ce10">
            <text:p>0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6</text:p>
          </table:table-cell>
          <table:table-cell office:value-type="string" table:style-name="ce11">
            <text:p>Licenze d'uso per software<text:s text:c="229"/></text:p>
          </table:table-cell>
          <table:table-cell office:value-type="string" table:style-name="ce11">
            <text:p>MIPS INFORMATICA SPA</text:p>
          </table:table-cell>
          <table:table-cell table:style-name="ce11"/>
          <table:table-cell office:value-type="string" table:style-name="ce12">
            <text:p>LICENZE D'USO PER SOFTWARE<text:s text:c="274"/></text:p>
          </table:table-cell>
          <table:table-cell office:value-type="float" office:value="12173.16" table:style-name="ce13">
            <text:p><text:s/>12.173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9T00:00:00" table:style-name="ce10">
            <text:p>0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5.5" table:style-name="ce13">
            <text:p><text:s/>25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9T00:00:00" table:style-name="ce10">
            <text:p>0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09T00:00:00" table:style-name="ce10">
            <text:p>0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5.5" table:style-name="ce13">
            <text:p><text:s/>25,5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9T00:00:00" table:style-name="ce10">
            <text:p>0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COMUNICA ITALIA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380.77" table:style-name="ce13">
            <text:p><text:s/>3.380,77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9T00:00:00" table:style-name="ce10">
            <text:p>0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MEDIA VIDEO - ANTENNA 3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2358.31" table:style-name="ce13">
            <text:p><text:s/>2.358,3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09T00:00:00" table:style-name="ce10">
            <text:p>0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OI TV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192.1899999999996" table:style-name="ce13">
            <text:p><text:s/>5.192,1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09T00:00:00" table:style-name="ce10">
            <text:p>0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.S.D. GLI ARDITI DEL CICLISMO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500" table:style-name="ce13">
            <text:p><text:s/>1.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09T00:00:00" table:style-name="ce10">
            <text:p>0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CAMERATA DE' BARDI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246.3" table:style-name="ce13">
            <text:p><text:s/>1.246,3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10T00:00:00" table:style-name="ce10">
            <text:p>1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9</text:p>
          </table:table-cell>
          <table:table-cell office:value-type="string" table:style-name="ce11">
            <text:p>Manutenzione ordinaria e riparazioni di beni immobili di valore culturale, storico ed artistico<text:s text:c="160"/></text:p>
          </table:table-cell>
          <table:table-cell office:value-type="string" table:style-name="ce11">
            <text:p>TEKNA SERVIZI SRL</text:p>
          </table:table-cell>
          <table:table-cell table:style-name="ce11"/>
          <table:table-cell office:value-type="string" table:style-name="ce12">
            <text:p>MANUTENZIONE ORDINARIA<text:s text:c="278"/></text:p>
          </table:table-cell>
          <table:table-cell office:value-type="float" office:value="8631.6200000000008" table:style-name="ce13">
            <text:p><text:s/>8.631,62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10T00:00:00" table:style-name="ce10">
            <text:p>1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TRURIA 2000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986.03" table:style-name="ce13">
            <text:p><text:s/>3.986,0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10T00:00:00" table:style-name="ce10">
            <text:p>1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 PRATO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225.04" table:style-name="ce13">
            <text:p><text:s/>4.225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0T00:00:00" table:style-name="ce10">
            <text:p>10/04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10.002</text:p>
          </table:table-cell>
          <table:table-cell office:value-type="string" table:style-name="ce11">
            <text:p>Fabbricati ad uso commerciale di valore culturale, storico ed artistico<text:s text:c="184"/></text:p>
          </table:table-cell>
          <table:table-cell office:value-type="string" table:style-name="ce11">
            <text:p>TEKNA SERVIZI SRL</text:p>
          </table:table-cell>
          <table:table-cell table:style-name="ce11"/>
          <table:table-cell office:value-type="string" table:style-name="ce12">
            <text:p>MANUTENZIONE IMMOBILI-SPESE DI INVESTIMENTO<text:s text:c="257"/></text:p>
          </table:table-cell>
          <table:table-cell office:value-type="float" office:value="16714" table:style-name="ce13">
            <text:p><text:s/>16.71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3T00:00:00" table:style-name="ce10">
            <text:p>1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ISTITUTO DI VIGILANZA COOPSERVICE S.P.A</text:p>
          </table:table-cell>
          <table:table-cell table:style-name="ce11"/>
          <table:table-cell office:value-type="string" table:style-name="ce12">
            <text:p>SPESE PER SERVIZIO DI VIGILANZA ARMATA<text:s text:c="262"/></text:p>
          </table:table-cell>
          <table:table-cell office:value-type="float" office:value="30559.08" table:style-name="ce13">
            <text:p><text:s/>30.559,0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13T00:00:00" table:style-name="ce10">
            <text:p>1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OSCANA TV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192.09" table:style-name="ce13">
            <text:p><text:s/>6.192,0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13T00:00:00" table:style-name="ce10">
            <text:p>1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R TELEITALIA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733.55" table:style-name="ce13">
            <text:p><text:s/>4.733,5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LEASYS ITALIA SPA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623.41999999999996" table:style-name="ce13">
            <text:p><text:s/>623,42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LEASYS ITALIA SPA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164.07" table:style-name="ce13">
            <text:p><text:s/>164,0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2</text:p>
          </table:table-cell>
          <table:table-cell office:value-type="string" table:style-name="ce11">
            <text:p>Servizi di pulizia e lavanderia<text:s text:c="224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PULIZIA<text:s text:c="272"/></text:p>
          </table:table-cell>
          <table:table-cell office:value-type="float" office:value="37455.160000000003" table:style-name="ce13">
            <text:p><text:s/>37.455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MEDIAMIND SRL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2367.11" table:style-name="ce13">
            <text:p><text:s/>2.367,1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IRAP ASSEGNI VITALIZI DIRETTI E INDIRETTI (l.r. 3/2009)<text:s text:c="245"/></text:p>
          </table:table-cell>
          <table:table-cell office:value-type="float" office:value="36859.269999999997" table:style-name="ce13">
            <text:p><text:s/>36.859,2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IRAP SU EMOLUMENTI COLLEGIO DI GARANZIA L.R. 34/2008<text:s text:c="248"/></text:p>
          </table:table-cell>
          <table:table-cell office:value-type="float" office:value="153" table:style-name="ce13">
            <text:p><text:s/>153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AMMINISTRATORI<text:s text:c="275"/></text:p>
          </table:table-cell>
          <table:table-cell office:value-type="float" office:value="6023.04" table:style-name="ce13">
            <text:p><text:s/>6.023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AMMINISTRATORI<text:s text:c="275"/></text:p>
          </table:table-cell>
          <table:table-cell office:value-type="float" office:value="28379.07" table:style-name="ce13">
            <text:p><text:s/>28.379,0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COMMISSIONE PARI OPPORTUNITA'<text:s text:c="260"/></text:p>
          </table:table-cell>
          <table:table-cell office:value-type="float" office:value="303.73" table:style-name="ce13">
            <text:p><text:s/>303,7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CORECOM<text:s text:c="282"/></text:p>
          </table:table-cell>
          <table:table-cell office:value-type="float" office:value="589.1" table:style-name="ce13">
            <text:p><text:s/>589,1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GARANTE DELLE PERSONE SOTTOPOSTE A MISURE RESTRITTIVE DELLA LIBERTA' PERSONALE<text:s text:c="211"/></text:p>
          </table:table-cell>
          <table:table-cell office:value-type="float" office:value="334.46" table:style-name="ce13">
            <text:p><text:s/>334,4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4T00:00:00" table:style-name="ce10">
            <text:p>1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 IRAP DIFENSORE CIVICO<text:s text:c="274"/></text:p>
          </table:table-cell>
          <table:table-cell office:value-type="float" office:value="477.84" table:style-name="ce13">
            <text:p><text:s/>477,8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15T00:00:00" table:style-name="ce10">
            <text:p>15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2</text:p>
          </table:table-cell>
          <table:table-cell office:value-type="string" table:style-name="ce11">
            <text:p>Telefonia mobile<text:s text:c="239"/></text:p>
          </table:table-cell>
          <table:table-cell office:value-type="string" table:style-name="ce11">
            <text:p>TELECOM ITALIA SPA</text:p>
          </table:table-cell>
          <table:table-cell table:style-name="ce11"/>
          <table:table-cell office:value-type="string" table:style-name="ce12">
            <text:p>TELEFONIA MOBILE<text:s text:c="284"/></text:p>
          </table:table-cell>
          <table:table-cell office:value-type="float" office:value="63.44" table:style-name="ce13">
            <text:p><text:s/>63,4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15T00:00:00" table:style-name="ce10">
            <text:p>15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6</text:p>
          </table:table-cell>
          <table:table-cell office:value-type="string" table:style-name="ce11">
            <text:p>Licenze d'uso per software<text:s text:c="229"/></text:p>
          </table:table-cell>
          <table:table-cell office:value-type="string" table:style-name="ce11">
            <text:p>MATICMIND S.P.A.</text:p>
          </table:table-cell>
          <table:table-cell table:style-name="ce11"/>
          <table:table-cell office:value-type="string" table:style-name="ce12">
            <text:p>LICENZE D'USO PER SOFTWARE<text:s text:c="274"/></text:p>
          </table:table-cell>
          <table:table-cell office:value-type="float" office:value="10524.51" table:style-name="ce13">
            <text:p><text:s/>10.524,5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15T00:00:00" table:style-name="ce10">
            <text:p>15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6</text:p>
          </table:table-cell>
          <table:table-cell office:value-type="string" table:style-name="ce11">
            <text:p>Licenze d'uso per software<text:s text:c="229"/></text:p>
          </table:table-cell>
          <table:table-cell office:value-type="string" table:style-name="ce11">
            <text:p>MATICMIND S.P.A.</text:p>
          </table:table-cell>
          <table:table-cell table:style-name="ce11"/>
          <table:table-cell office:value-type="string" table:style-name="ce12">
            <text:p>LICENZE D'USO PER SOFTWARE<text:s text:c="274"/></text:p>
          </table:table-cell>
          <table:table-cell office:value-type="float" office:value="7893.39" table:style-name="ce13">
            <text:p><text:s/>7.893,3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5T00:00:00" table:style-name="ce10">
            <text:p>15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4</text:p>
          </table:table-cell>
          <table:table-cell office:value-type="string" table:style-name="ce11">
            <text:p>Manutenzione ordinaria e riparazioni di impianti e macchinari<text:s text:c="194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MANUTENZIONE ORDINARIA IMPIANTI E MACCHINARI CENTRALI TELEFONICHE<text:s text:c="235"/></text:p>
          </table:table-cell>
          <table:table-cell office:value-type="float" office:value="3709.06" table:style-name="ce13">
            <text:p><text:s/>3.709,0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5T00:00:00" table:style-name="ce10">
            <text:p>15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office:value-type="string" table:style-name="ce11">
            <text:p>RICINA SOCIETÀ COOPERATIVA</text:p>
          </table:table-cell>
          <table:table-cell table:style-name="ce11"/>
          <table:table-cell office:value-type="string" table:style-name="ce12">
            <text:p>TRASCRIZIONI SEDUTE CONSILIARI E SEDUTE COMMISSIONI CONSILIARI<text:s text:c="238"/></text:p>
          </table:table-cell>
          <table:table-cell office:value-type="float" office:value="2865.44" table:style-name="ce13">
            <text:p><text:s/>2.865,4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5T00:00:00" table:style-name="ce10">
            <text:p>15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office:value-type="string" table:style-name="ce11">
            <text:p>RICINA SOCIETÀ COOPERATIVA</text:p>
          </table:table-cell>
          <table:table-cell table:style-name="ce11"/>
          <table:table-cell office:value-type="string" table:style-name="ce12">
            <text:p>TRASCRIZIONI SEDUTE CONSILIARI E SEDUTE COMMISSIONI CONSILIARI<text:s text:c="238"/></text:p>
          </table:table-cell>
          <table:table-cell office:value-type="float" office:value="3781.77" table:style-name="ce13">
            <text:p><text:s/>3.781,7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5T00:00:00" table:style-name="ce10">
            <text:p>15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P.A.T. S.R.L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1329.63" table:style-name="ce13">
            <text:p><text:s/>1.329,6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5T00:00:00" table:style-name="ce10">
            <text:p>15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4</text:p>
          </table:table-cell>
          <table:table-cell office:value-type="string" table:style-name="ce11">
            <text:p>Servizi di rete per trasmissione dati e VoIP e relativa manutenzione<text:s text:c="187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SERVIZI DI RETE PER TRASMISSIONE DATI E VOIP E RELATIVA MANUTENZIONE<text:s text:c="232"/></text:p>
          </table:table-cell>
          <table:table-cell office:value-type="float" office:value="6251.7" table:style-name="ce13">
            <text:p><text:s/>6.251,7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5T00:00:00" table:style-name="ce10">
            <text:p>15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5</text:p>
          </table:table-cell>
          <table:table-cell office:value-type="string" table:style-name="ce11">
            <text:p>Servizi per i sistemi e relativa manutenzione<text:s text:c="21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SERVIZI PER I SISTEMI E RELATIVA MANUTENZIONE SUPPORTO AREA SISTEMISTICA<text:s text:c="228"/></text:p>
          </table:table-cell>
          <table:table-cell office:value-type="float" office:value="57695.1" table:style-name="ce13">
            <text:p><text:s/>57.695,1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15T00:00:00" table:style-name="ce10">
            <text:p>15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6</text:p>
          </table:table-cell>
          <table:table-cell office:value-type="string" table:style-name="ce11">
            <text:p>Servizi di sicurezza<text:s text:c="235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SERVIZI DI SICUREZZA<text:s text:c="280"/></text:p>
          </table:table-cell>
          <table:table-cell office:value-type="float" office:value="407.88" table:style-name="ce13">
            <text:p><text:s/>407,8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15T00:00:00" table:style-name="ce10">
            <text:p>15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002</text:p>
          </table:table-cell>
          <table:table-cell office:value-type="string" table:style-name="ce11">
            <text:p>Buoni pasto<text:s text:c="244"/></text:p>
          </table:table-cell>
          <table:table-cell office:value-type="string" table:style-name="ce11">
            <text:p>PELLEGRINI S.P.A.</text:p>
          </table:table-cell>
          <table:table-cell table:style-name="ce11"/>
          <table:table-cell office:value-type="string" table:style-name="ce12">
            <text:p>BUONI PASTO<text:s text:c="289"/></text:p>
          </table:table-cell>
          <table:table-cell office:value-type="float" office:value="784.41" table:style-name="ce13">
            <text:p><text:s/>784,4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5T00:00:00" table:style-name="ce10">
            <text:p>15/04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07.004</text:p>
          </table:table-cell>
          <table:table-cell office:value-type="string" table:style-name="ce11">
            <text:p>Apparati di telecomunicazione<text:s text:c="226"/></text:p>
          </table:table-cell>
          <table:table-cell office:value-type="string" table:style-name="ce11">
            <text:p>TPM SRL</text:p>
          </table:table-cell>
          <table:table-cell table:style-name="ce11"/>
          <table:table-cell office:value-type="string" table:style-name="ce12">
            <text:p>SERVER E APPARATI DI TELECOMUNICAZIONE<text:s text:c="262"/></text:p>
          </table:table-cell>
          <table:table-cell office:value-type="float" office:value="48798.78" table:style-name="ce13">
            <text:p><text:s/>48.798,7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5T00:00:00" table:style-name="ce10">
            <text:p>15/04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07.999</text:p>
          </table:table-cell>
          <table:table-cell office:value-type="string" table:style-name="ce11">
            <text:p>Hardware n.a.c.<text:s text:c="240"/></text:p>
          </table:table-cell>
          <table:table-cell office:value-type="string" table:style-name="ce11">
            <text:p>G-SYSTEM S.R.L</text:p>
          </table:table-cell>
          <table:table-cell table:style-name="ce11"/>
          <table:table-cell office:value-type="string" table:style-name="ce12">
            <text:p>HARDWARE<text:s text:c="292"/></text:p>
          </table:table-cell>
          <table:table-cell office:value-type="float" office:value="85400" table:style-name="ce13">
            <text:p><text:s/>85.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6T00:00:00" table:style-name="ce10">
            <text:p>16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6</text:p>
          </table:table-cell>
          <table:table-cell office:value-type="string" table:style-name="ce11">
            <text:p>Materiale informatico<text:s text:c="234"/></text:p>
          </table:table-cell>
          <table:table-cell office:value-type="string" table:style-name="ce11">
            <text:p>DIGITAL POINT</text:p>
          </table:table-cell>
          <table:table-cell office:value-type="string" table:style-name="ce11">
            <text:p>SOGGETTO OSCURATO</text:p>
          </table:table-cell>
          <table:table-cell office:value-type="string" table:style-name="ce12">
            <text:p>MATERIALE INFORMATICO CONSUMABILI E ALTRI BENI DI CONSUMO<text:s text:c="243"/></text:p>
          </table:table-cell>
          <table:table-cell office:value-type="float" office:value="2960.7" table:style-name="ce13">
            <text:p><text:s/>2.960,7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6T00:00:00" table:style-name="ce10">
            <text:p>16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CAPANNORI</text:p>
          </table:table-cell>
          <table:table-cell table:style-name="ce11"/>
          <table:table-cell office:value-type="string" table:style-name="ce12">
            <text:p>AUTORITA' REGIONALE PER LA PARTECIPAZIONE - TRASFERIMENTI AD AMMINISTRAZIONE LOCALI<text:s text:c="217"/></text:p>
          </table:table-cell>
          <table:table-cell office:value-type="float" office:value="6336" table:style-name="ce13">
            <text:p><text:s/>6.336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6T00:00:00" table:style-name="ce10">
            <text:p>16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FIRENZE<text:s text:c="2"/></text:p>
          </table:table-cell>
          <table:table-cell table:style-name="ce11"/>
          <table:table-cell office:value-type="string" table:style-name="ce12">
            <text:p>AUTORITA' REGIONALE PER LA PARTECIPAZIONE - TRASFERIMENTI AD AMMINISTRAZIONE LOCALI<text:s text:c="217"/></text:p>
          </table:table-cell>
          <table:table-cell office:value-type="float" office:value="7359" table:style-name="ce13">
            <text:p><text:s/>7.359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6T00:00:00" table:style-name="ce10">
            <text:p>16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GREVE IN CHIANTI</text:p>
          </table:table-cell>
          <table:table-cell table:style-name="ce11"/>
          <table:table-cell office:value-type="string" table:style-name="ce12">
            <text:p>AUTORITA' REGIONALE PER LA PARTECIPAZIONE - TRASFERIMENTI AD AMMINISTRAZIONE LOCALI<text:s text:c="217"/></text:p>
          </table:table-cell>
          <table:table-cell office:value-type="float" office:value="6599.37" table:style-name="ce13">
            <text:p><text:s/>6.599,3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6T00:00:00" table:style-name="ce10">
            <text:p>16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ROSIGNANO MARITTIMO</text:p>
          </table:table-cell>
          <table:table-cell table:style-name="ce11"/>
          <table:table-cell office:value-type="string" table:style-name="ce12">
            <text:p>AUTORITA' REGIONALE PER LA PARTECIPAZIONE - TRASFERIMENTI AD AMMINISTRAZIONE LOCALI<text:s text:c="217"/></text:p>
          </table:table-cell>
          <table:table-cell office:value-type="float" office:value="5610" table:style-name="ce13">
            <text:p><text:s/>5.61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6T00:00:00" table:style-name="ce10">
            <text:p>16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SCANDICCI</text:p>
          </table:table-cell>
          <table:table-cell table:style-name="ce11"/>
          <table:table-cell office:value-type="string" table:style-name="ce12">
            <text:p>AUTORITA' REGIONALE PER LA PARTECIPAZIONE - TRASFERIMENTI AD AMMINISTRAZIONE LOCALI<text:s text:c="217"/></text:p>
          </table:table-cell>
          <table:table-cell office:value-type="float" office:value="9526.7199999999993" table:style-name="ce13">
            <text:p><text:s/>9.526,7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6T00:00:00" table:style-name="ce10">
            <text:p>16/04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07.002</text:p>
          </table:table-cell>
          <table:table-cell office:value-type="string" table:style-name="ce11">
            <text:p>Postazioni di lavoro<text:s text:c="235"/></text:p>
          </table:table-cell>
          <table:table-cell office:value-type="string" table:style-name="ce11">
            <text:p>G-SYSTEM S.R.L</text:p>
          </table:table-cell>
          <table:table-cell table:style-name="ce11"/>
          <table:table-cell office:value-type="string" table:style-name="ce12">
            <text:p>HARDWARE<text:s text:c="292"/></text:p>
          </table:table-cell>
          <table:table-cell office:value-type="float" office:value="31183.86" table:style-name="ce13">
            <text:p><text:s/>31.183,8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6T00:00:00" table:style-name="ce10">
            <text:p>16/04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07.002</text:p>
          </table:table-cell>
          <table:table-cell office:value-type="string" table:style-name="ce11">
            <text:p>Postazioni di lavoro<text:s text:c="235"/></text:p>
          </table:table-cell>
          <table:table-cell office:value-type="string" table:style-name="ce11">
            <text:p>G-SYSTEM S.R.L</text:p>
          </table:table-cell>
          <table:table-cell table:style-name="ce11"/>
          <table:table-cell office:value-type="string" table:style-name="ce12">
            <text:p>HARDWARE<text:s text:c="292"/></text:p>
          </table:table-cell>
          <table:table-cell office:value-type="float" office:value="8466.14" table:style-name="ce13">
            <text:p><text:s/>8.466,1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16T00:00:00" table:style-name="ce10">
            <text:p>16/04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07.999</text:p>
          </table:table-cell>
          <table:table-cell office:value-type="string" table:style-name="ce11">
            <text:p>Hardware n.a.c.<text:s text:c="240"/></text:p>
          </table:table-cell>
          <table:table-cell office:value-type="string" table:style-name="ce11">
            <text:p>GM PROJECT S.R.L.S.</text:p>
          </table:table-cell>
          <table:table-cell table:style-name="ce11"/>
          <table:table-cell office:value-type="string" table:style-name="ce12">
            <text:p>HARDWARE<text:s text:c="292"/></text:p>
          </table:table-cell>
          <table:table-cell office:value-type="float" office:value="62738.99" table:style-name="ce13">
            <text:p><text:s/>62.738,9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0T00:00:00" table:style-name="ce10">
            <text:p>2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426.71" table:style-name="ce13">
            <text:p><text:s/>426,7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0T00:00:00" table:style-name="ce10">
            <text:p>2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162.4" table:style-name="ce13">
            <text:p><text:s/>2.162,4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0T00:00:00" table:style-name="ce10">
            <text:p>2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PONENTI CORECOM<text:s text:c="256"/></text:p>
          </table:table-cell>
          <table:table-cell office:value-type="float" office:value="21.5" table:style-name="ce13">
            <text:p><text:s/>21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0T00:00:00" table:style-name="ce10">
            <text:p>2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XEROX S.P.A.</text:p>
          </table:table-cell>
          <table:table-cell table:style-name="ce11"/>
          <table:table-cell office:value-type="string" table:style-name="ce12">
            <text:p>NOLEGGIO HARDWARE - TIPOGRAFIA<text:s text:c="270"/></text:p>
          </table:table-cell>
          <table:table-cell office:value-type="float" office:value="2476.35" table:style-name="ce13">
            <text:p><text:s/>2.476,3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0T00:00:00" table:style-name="ce10">
            <text:p>2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XEROX S.P.A.</text:p>
          </table:table-cell>
          <table:table-cell table:style-name="ce11"/>
          <table:table-cell office:value-type="string" table:style-name="ce12">
            <text:p>NOLEGGIO HARDWARE - TIPOGRAFIA<text:s text:c="270"/></text:p>
          </table:table-cell>
          <table:table-cell office:value-type="float" office:value="1238.18" table:style-name="ce13">
            <text:p><text:s/>1.238,1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0T00:00:00" table:style-name="ce10">
            <text:p>2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XEROX S.P.A.</text:p>
          </table:table-cell>
          <table:table-cell table:style-name="ce11"/>
          <table:table-cell office:value-type="string" table:style-name="ce12">
            <text:p>NOLEGGIO HARDWARE - TIPOGRAFIA<text:s text:c="270"/></text:p>
          </table:table-cell>
          <table:table-cell office:value-type="float" office:value="3714.53" table:style-name="ce13">
            <text:p><text:s/>3.714,5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0T00:00:00" table:style-name="ce10">
            <text:p>2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11</text:p>
          </table:table-cell>
          <table:table-cell office:value-type="string" table:style-name="ce11">
            <text:p>Trasferimenti correnti a Aziende sanitarie locali <text:s/>n.a.f.<text:s text:c="198"/></text:p>
          </table:table-cell>
          <table:table-cell office:value-type="string" table:style-name="ce11">
            <text:p>AZIENDA USL TOSCANA CENTRO</text:p>
          </table:table-cell>
          <table:table-cell table:style-name="ce11"/>
          <table:table-cell office:value-type="string" table:style-name="ce12">
            <text:p>CONTRIBUTI AD AMMINISTRAZIONI LOCALI- SPESE DI RAPPRESENTANZA DEL CONSIGLIO REGIONALE - L.R. 4/2009 ART. 1 C. 1 LETT. C)<text:s text:c="180"/></text:p>
          </table:table-cell>
          <table:table-cell office:value-type="float" office:value="201.3" table:style-name="ce13">
            <text:p><text:s/>201,30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4-20T00:00:00" table:style-name="ce10">
            <text:p>2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ITALIACAMP ETS</text:p>
          </table:table-cell>
          <table:table-cell table:style-name="ce11"/>
          <table:table-cell office:value-type="string" table:style-name="ce12">
            <text:p>CONTRIBUTI A ISTITUZIONI SOCIALI PRIVATE PER LA REALIZZAZIONE DEL PROGETTO - CASA DELLA TOSCANA E FORMAZIONE STUDENTI A DUBAI - ART. 13 C. 2 LR 10/2025<text:s text:c="149"/></text:p>
          </table:table-cell>
          <table:table-cell office:value-type="float" office:value="27338" table:style-name="ce13">
            <text:p><text:s/>27.338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0T00:00:00" table:style-name="ce10">
            <text:p>20/04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07.999</text:p>
          </table:table-cell>
          <table:table-cell office:value-type="string" table:style-name="ce11">
            <text:p>Hardware n.a.c.<text:s text:c="240"/></text:p>
          </table:table-cell>
          <table:table-cell office:value-type="string" table:style-name="ce11">
            <text:p>EXPOMEETING SRL</text:p>
          </table:table-cell>
          <table:table-cell table:style-name="ce11"/>
          <table:table-cell office:value-type="string" table:style-name="ce12">
            <text:p>HARDWARE<text:s text:c="292"/></text:p>
          </table:table-cell>
          <table:table-cell office:value-type="float" office:value="2440" table:style-name="ce13">
            <text:p><text:s/>2.44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1T00:00:00" table:style-name="ce10">
            <text:p>21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ERREBIAN SPA</text:p>
          </table:table-cell>
          <table:table-cell table:style-name="ce11"/>
          <table:table-cell office:value-type="string" table:style-name="ce12">
            <text:p>BENI E MATERIALE DI CONSUMO<text:s text:c="273"/></text:p>
          </table:table-cell>
          <table:table-cell office:value-type="float" office:value="222.65" table:style-name="ce13">
            <text:p><text:s/>222,6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1T00:00:00" table:style-name="ce10">
            <text:p>21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S.IN.T. -SISTEMA INTEGRATO CONSORZIO</text:p>
          </table:table-cell>
          <table:table-cell table:style-name="ce11"/>
          <table:table-cell office:value-type="string" table:style-name="ce12">
            <text:p>DEPOSITO MATERIALE VARIO<text:s text:c="276"/></text:p>
          </table:table-cell>
          <table:table-cell office:value-type="float" office:value="1402.35" table:style-name="ce13">
            <text:p><text:s/>1.402,3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1T00:00:00" table:style-name="ce10">
            <text:p>21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ENRICO CARUSO PRO LASTRA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1T00:00:00" table:style-name="ce10">
            <text:p>21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TEATRO DI BUTI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1T00:00:00" table:style-name="ce10">
            <text:p>21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IRCOLOSPAZIO ODV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4-21T00:00:00" table:style-name="ce10">
            <text:p>21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FONDAZIONE GIOVANNI PAOLO II ETS</text:p>
          </table:table-cell>
          <table:table-cell table:style-name="ce11"/>
          <table:table-cell office:value-type="string" table:style-name="ce12">
            <text:p>CONTRIBUTI A ISTITUZIONI SOCIALI PRIVATE PER LA REALIZZAZONE DEL PROGETTO - UN LUOGO SICURO PER I BAMBINI E BAMBINE DI BETLEMME - ART. 11 LR 10/2025<text:s text:c="152"/></text:p>
          </table:table-cell>
          <table:table-cell office:value-type="float" office:value="69994" table:style-name="ce13">
            <text:p><text:s/>69.994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1T00:00:00" table:style-name="ce10">
            <text:p>21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C.I.T.T.I. SNC</text:p>
          </table:table-cell>
          <table:table-cell table:style-name="ce11"/>
          <table:table-cell table:style-name="ce12"/>
          <table:table-cell office:value-type="float" office:value="210" table:style-name="ce13">
            <text:p><text:s/>21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1T00:00:00" table:style-name="ce10">
            <text:p>21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C.I.T.T.I. SNC</text:p>
          </table:table-cell>
          <table:table-cell table:style-name="ce11"/>
          <table:table-cell table:style-name="ce12"/>
          <table:table-cell office:value-type="float" office:value="70" table:style-name="ce13">
            <text:p><text:s/>7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1T00:00:00" table:style-name="ce10">
            <text:p>21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C.I.T.T.I. SNC</text:p>
          </table:table-cell>
          <table:table-cell table:style-name="ce11"/>
          <table:table-cell table:style-name="ce12"/>
          <table:table-cell office:value-type="float" office:value="35" table:style-name="ce13">
            <text:p><text:s/>35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AVENTI DIRITTO ASSEGNO VITALIZIO</text:p>
          </table:table-cell>
          <table:table-cell table:style-name="ce11"/>
          <table:table-cell office:value-type="string" table:style-name="ce12">
            <text:p>ASSEGNI VITALIZI DIRETTI E INDIRETTI (l.r. 3/2009)<text:s text:c="250"/></text:p>
          </table:table-cell>
          <table:table-cell office:value-type="float" office:value="433303.54" table:style-name="ce13">
            <text:p><text:s/>433.303,5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119.18" table:style-name="ce13">
            <text:p><text:s/>1.119,1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537.59" table:style-name="ce13">
            <text:p><text:s/>537,5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22.85" table:style-name="ce13">
            <text:p><text:s/>122,85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22.85" table:style-name="ce13">
            <text:p><text:s/>122,85<text:s text:c="3"/></text:p>
          </table:table-cell>
          <table:table-cell table:number-columns-repeated="16375" table:style-name="ce1"/>
        </table:table-row>
        <table:table-row table:number-rows-repeated="7"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22.85" table:style-name="ce13">
            <text:p><text:s/>122,8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079.23" table:style-name="ce13">
            <text:p><text:s/>2.079,2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772.3" table:style-name="ce13">
            <text:p><text:s/>2.772,3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<text:s/>DIFENSORE CIVICO<text:s text:c="260"/></text:p>
          </table:table-cell>
          <table:table-cell office:value-type="float" office:value="5621.61" table:style-name="ce13">
            <text:p><text:s/>5.621,6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GARANTE DELLE PERSONE SOTTOPOSTE A MISURE RESTRITTIVE DELLA LIBERTA' PERSONALE<text:s text:c="199"/></text:p>
          </table:table-cell>
          <table:table-cell office:value-type="float" office:value="3934.76" table:style-name="ce13">
            <text:p><text:s/>3.934,7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362.26" table:style-name="ce13">
            <text:p><text:s/>362,2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64.2" table:style-name="ce13">
            <text:p><text:s/>64,2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26.6" table:style-name="ce13">
            <text:p><text:s/>26,6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43.5" table:style-name="ce13">
            <text:p><text:s/>43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41.4" table:style-name="ce13">
            <text:p><text:s/>41,4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00" table:style-name="ce13">
            <text:p><text:s/>3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8059.03" table:style-name="ce13">
            <text:p><text:s/>8.059,0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588.45000000000005" table:style-name="ce13">
            <text:p><text:s/>588,4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73.150000000000006" table:style-name="ce13">
            <text:p><text:s/>73,1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20686.38" table:style-name="ce13">
            <text:p><text:s/>20.686,3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14295.57" table:style-name="ce13">
            <text:p><text:s/>14.295,5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3</text:p>
          </table:table-cell>
          <table:table-cell office:value-type="string" table:style-name="ce11">
            <text:p>Trasporti, traslochi e facchinaggio<text:s text:c="220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FACCHINAGGIO<text:s text:c="267"/></text:p>
          </table:table-cell>
          <table:table-cell office:value-type="float" office:value="9904.77" table:style-name="ce13">
            <text:p><text:s/>9.904,7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5.5" table:style-name="ce13">
            <text:p><text:s/>25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IO SEMPRE DONNA ODV</text:p>
          </table:table-cell>
          <table:table-cell table:style-name="ce11"/>
          <table:table-cell office:value-type="string" table:style-name="ce12">
            <text:p>INIZIATIVE DIRETTE DEL CONSIGLIO REGIONALE PER LO SVILUPPO DI POLITICHE PROGETTI E PROGRAMMI SOCIO-SANITARI ART. 5 LR 10/2025 - CONTRIBUTI AD <text:s/>ISTITUZIONI SOCIALI PRIVATE<text:s text:c="130"/></text:p>
          </table:table-cell>
          <table:table-cell office:value-type="float" office:value="2000" table:style-name="ce13">
            <text:p><text:s/>2.000,00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TOTTAXTUTTI APS</text:p>
          </table:table-cell>
          <table:table-cell table:style-name="ce11"/>
          <table:table-cell office:value-type="string" table:style-name="ce12">
            <text:p>INIZIATIVE DIRETTE DEL CONSIGLIO REGIONALE PER LO SVILUPPO DI POLITICHE PROGETTI E PROGRAMMI SOCIO-SANITARI ART. 5 LR 10/2025 - CONTRIBUTI AD <text:s/>ISTITUZIONI SOCIALI PRIVATE<text:s text:c="130"/></text:p>
          </table:table-cell>
          <table:table-cell office:value-type="float" office:value="2000" table:style-name="ce13">
            <text:p><text:s/>2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FILARMONICA DI FIRENZE GIOACCHINO ROSSINI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2321.5100000000002" table:style-name="ce13">
            <text:p><text:s/>2.321,51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FONDAZIONE RADIOTERAPIA ONCOLOGICA ONLUS</text:p>
          </table:table-cell>
          <table:table-cell table:style-name="ce11"/>
          <table:table-cell office:value-type="string" table:style-name="ce12">
            <text:p>INIZIATIVE DIRETTE DEL CONSIGLIO REGIONALE PER LO SVILUPPO DI POLITICHE PROGETTI E PROGRAMMI SOCIO-SANITARI ART. 5 LR 10/2025 - CONTRIBUTI AD <text:s/>ISTITUZIONI SOCIALI PRIVATE<text:s text:c="130"/></text:p>
          </table:table-cell>
          <table:table-cell office:value-type="float" office:value="2000" table:style-name="ce13">
            <text:p><text:s/>2.000,00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WAVE LABORATORIO DEL MOVIMENTO ASD</text:p>
          </table:table-cell>
          <table:table-cell table:style-name="ce11"/>
          <table:table-cell office:value-type="string" table:style-name="ce12">
            <text:p>INIZIATIVE DIRETTE DEL CONSIGLIO REGIONALE PER LO SVILUPPO DI POLITICHE PROGETTI E PROGRAMMI SOCIO-SANITARI ART. 5 LR 10/2025 - CONTRIBUTI AD <text:s/>ISTITUZIONI SOCIALI PRIVATE<text:s text:c="130"/></text:p>
          </table:table-cell>
          <table:table-cell office:value-type="float" office:value="2000" table:style-name="ce13">
            <text:p><text:s/>2.0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2T00:00:00" table:style-name="ce10">
            <text:p>22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C.I.T.T.I. SNC</text:p>
          </table:table-cell>
          <table:table-cell table:style-name="ce11"/>
          <table:table-cell table:style-name="ce12"/>
          <table:table-cell office:value-type="float" office:value="35" table:style-name="ce13">
            <text:p><text:s/>35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2106.75" table:style-name="ce13">
            <text:p><text:s/>2.106,7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58673.04" table:style-name="ce13">
            <text:p><text:s/>58.673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298592.58" table:style-name="ce13">
            <text:p><text:s/>298.592,5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2185.92" table:style-name="ce13">
            <text:p><text:s/>12.185,9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3172.83" table:style-name="ce13">
            <text:p><text:s/>33.172,8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529.97" table:style-name="ce13">
            <text:p><text:s/>529,9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9782.080000000002" table:style-name="ce13">
            <text:p><text:s/>19.782,0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84380.62" table:style-name="ce13">
            <text:p><text:s/>84.380,6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8402.639999999999" table:style-name="ce13">
            <text:p><text:s/>38.402,6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50" table:style-name="ce13">
            <text:p><text:s/>2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999</text:p>
          </table:table-cell>
          <table:table-cell office:value-type="string" table:style-name="ce11">
            <text:p>Acquisto di servizi per altre spese per formazione e addestramento n.a.c.<text:s text:c="182"/></text:p>
          </table:table-cell>
          <table:table-cell office:value-type="string" table:style-name="ce11">
            <text:p>ANCI TOSCANA</text:p>
          </table:table-cell>
          <table:table-cell table:style-name="ce11"/>
          <table:table-cell office:value-type="string" table:style-name="ce12">
            <text:p>SPESE PER LA FORMAZIONE NON OBBLIGATORIA DEL PERSONALE DEL CONSIGLIO<text:s text:c="232"/></text:p>
          </table:table-cell>
          <table:table-cell office:value-type="float" office:value="482" table:style-name="ce13">
            <text:p><text:s/>482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G.S.A. GRUPPO SERVIZI ASSOCIATI SPA</text:p>
          </table:table-cell>
          <table:table-cell table:style-name="ce11"/>
          <table:table-cell office:value-type="string" table:style-name="ce12">
            <text:p>SPESE PER SERVIZI DI PORTINERIA - ACCOGLIENZA UTENTI CORECOM PER FUNZIONI DELEGATE DA AGCOM<text:s text:c="209"/></text:p>
          </table:table-cell>
          <table:table-cell office:value-type="float" office:value="2360.11" table:style-name="ce13">
            <text:p><text:s/>2.360,1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G.S.A. GRUPPO SERVIZI ASSOCIATI SPA</text:p>
          </table:table-cell>
          <table:table-cell table:style-name="ce11"/>
          <table:table-cell office:value-type="string" table:style-name="ce12">
            <text:p>SPESE PER SERVIZIO DI PORTINERIA<text:s text:c="268"/></text:p>
          </table:table-cell>
          <table:table-cell office:value-type="float" office:value="33150.050000000003" table:style-name="ce13">
            <text:p><text:s/>33.150,0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ALTRE SPESE DI ESERCIZIO E MOVIMENTAZIONE AUTOVETTURE<text:s text:c="247"/></text:p>
          </table:table-cell>
          <table:table-cell office:value-type="float" office:value="12" table:style-name="ce13">
            <text:p><text:s/>12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7</text:p>
          </table:table-cell>
          <table:table-cell office:value-type="string" table:style-name="ce11">
            <text:p>Servizi di gestione documentale<text:s text:c="224"/></text:p>
          </table:table-cell>
          <table:table-cell office:value-type="string" table:style-name="ce11">
            <text:p>IL PALINSESTO SNC</text:p>
          </table:table-cell>
          <table:table-cell table:style-name="ce11"/>
          <table:table-cell office:value-type="string" table:style-name="ce12">
            <text:p>SERVIZIO CATALOGAZIONE<text:s text:c="278"/></text:p>
          </table:table-cell>
          <table:table-cell office:value-type="float" office:value="3110.01" table:style-name="ce13">
            <text:p><text:s/>3.110,0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ltre spese correnti</text:p>
          </table:table-cell>
          <table:table-cell office:value-type="string" table:style-name="ce11">
            <text:p>U.1.10.04.01.003</text:p>
          </table:table-cell>
          <table:table-cell office:value-type="string" table:style-name="ce11">
            <text:p>Premi di assicurazione per responsabilità civile verso terzi<text:s text:c="194"/></text:p>
          </table:table-cell>
          <table:table-cell office:value-type="string" table:style-name="ce11">
            <text:p>MARSH SPA</text:p>
          </table:table-cell>
          <table:table-cell table:style-name="ce11"/>
          <table:table-cell office:value-type="string" table:style-name="ce12">
            <text:p>ASSICURAZIONE RC PATRIMONIALE<text:s text:c="271"/></text:p>
          </table:table-cell>
          <table:table-cell office:value-type="float" office:value="7225" table:style-name="ce13">
            <text:p><text:s/>7.225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3T00:00:00" table:style-name="ce10">
            <text:p>23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ANTIERE OBRAZ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2019.98" table:style-name="ce13">
            <text:p><text:s/>2.019,9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4T00:00:00" table:style-name="ce10">
            <text:p>2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5</text:p>
          </table:table-cell>
          <table:table-cell office:value-type="string" table:style-name="ce11">
            <text:p>Accessori per uffici e alloggi<text:s text:c="225"/></text:p>
          </table:table-cell>
          <table:table-cell office:value-type="string" table:style-name="ce11">
            <text:p>GRASSI UFFICIO SRL</text:p>
          </table:table-cell>
          <table:table-cell table:style-name="ce11"/>
          <table:table-cell office:value-type="string" table:style-name="ce12">
            <text:p>SPESE PER MATERIALI VARI, MINUTERIE ED ALTRI BENI DI CONSUMO<text:s text:c="240"/></text:p>
          </table:table-cell>
          <table:table-cell office:value-type="float" office:value="9357" table:style-name="ce13">
            <text:p><text:s/>9.357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4T00:00:00" table:style-name="ce10">
            <text:p>2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638.13" table:style-name="ce13">
            <text:p><text:s/>2.638,1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4T00:00:00" table:style-name="ce10">
            <text:p>2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4T00:00:00" table:style-name="ce10">
            <text:p>2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50" table:style-name="ce13">
            <text:p><text:s/>2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4T00:00:00" table:style-name="ce10">
            <text:p>2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6</text:p>
          </table:table-cell>
          <table:table-cell office:value-type="string" table:style-name="ce11">
            <text:p>Rimozione e smaltimento di rifiuti tossico-nocivi e di altri materiali<text:s text:c="185"/></text:p>
          </table:table-cell>
          <table:table-cell office:value-type="string" table:style-name="ce11">
            <text:p>PLURES SPA</text:p>
          </table:table-cell>
          <table:table-cell table:style-name="ce11"/>
          <table:table-cell office:value-type="string" table:style-name="ce12">
            <text:p>SMALTIMENTO RIFIUTI INGOMBRANTI E SPECIALI<text:s text:c="258"/></text:p>
          </table:table-cell>
          <table:table-cell office:value-type="float" office:value="2419.3000000000002" table:style-name="ce13">
            <text:p><text:s/>2.419,3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4T00:00:00" table:style-name="ce10">
            <text:p>2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4T00:00:00" table:style-name="ce10">
            <text:p>2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4T00:00:00" table:style-name="ce10">
            <text:p>2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SANTA MARIA A MONTE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1868.05" table:style-name="ce13">
            <text:p><text:s/>1.868,0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4T00:00:00" table:style-name="ce10">
            <text:p>2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999</text:p>
          </table:table-cell>
          <table:table-cell office:value-type="string" table:style-name="ce11">
            <text:p>Trasferimenti correnti a altre Amministrazioni Locali n.a.c.<text:s text:c="195"/></text:p>
          </table:table-cell>
          <table:table-cell office:value-type="string" table:style-name="ce11">
            <text:p>FONDAZIONE SISTEMA TOSCANA</text:p>
          </table:table-cell>
          <table:table-cell table:style-name="ce11"/>
          <table:table-cell office:value-type="string" table:style-name="ce12">
            <text:p>TRASFERIMENTI A FONDAZIONE SISTEMA TOSCANA PER ATTIVITA DI COMUNICAZIONE ISTITUZIONALE<text:s text:c="214"/></text:p>
          </table:table-cell>
          <table:table-cell office:value-type="float" office:value="3000" table:style-name="ce13">
            <text:p><text:s/>3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4T00:00:00" table:style-name="ce10">
            <text:p>2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999</text:p>
          </table:table-cell>
          <table:table-cell office:value-type="string" table:style-name="ce11">
            <text:p>Trasferimenti correnti a altre Amministrazioni Locali n.a.c.<text:s text:c="195"/></text:p>
          </table:table-cell>
          <table:table-cell office:value-type="string" table:style-name="ce11">
            <text:p>FONDAZIONE SISTEMA TOSCANA</text:p>
          </table:table-cell>
          <table:table-cell table:style-name="ce11"/>
          <table:table-cell office:value-type="string" table:style-name="ce12">
            <text:p>TRASFERIMENTI A FONDAZIONE SISTEMA TOSCANA PER ATTIVITA DI COMUNICAZIONE ISTITUZIONALE<text:s text:c="214"/></text:p>
          </table:table-cell>
          <table:table-cell office:value-type="float" office:value="27000" table:style-name="ce13">
            <text:p><text:s/>27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4T00:00:00" table:style-name="ce10">
            <text:p>2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ERO <text:s/>CLUB DI LUCCA <text:s/>"CARLO DEL PRETE" ASD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500" table:style-name="ce13">
            <text:p><text:s/>1.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4T00:00:00" table:style-name="ce10">
            <text:p>24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D TEAM BIKE SYRAH CORTONA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500" table:style-name="ce13">
            <text:p><text:s/>1.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7T00:00:00" table:style-name="ce10">
            <text:p>2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7T00:00:00" table:style-name="ce10">
            <text:p>2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00" table:style-name="ce13">
            <text:p><text:s/>2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7T00:00:00" table:style-name="ce10">
            <text:p>2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00" table:style-name="ce13">
            <text:p><text:s/>3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7T00:00:00" table:style-name="ce10">
            <text:p>2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TOSCANA MEDIA CHANNEL SRL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6069.5" table:style-name="ce13">
            <text:p><text:s/>6.069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7T00:00:00" table:style-name="ce10">
            <text:p>2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AUTOSTRADE PER L'ITALIA S.P.A.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79.09" table:style-name="ce13">
            <text:p><text:s/>79,0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7T00:00:00" table:style-name="ce10">
            <text:p>2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TELEPASS SPA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19.04" table:style-name="ce13">
            <text:p><text:s/>19,0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7T00:00:00" table:style-name="ce10">
            <text:p>2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6</text:p>
          </table:table-cell>
          <table:table-cell office:value-type="string" table:style-name="ce11">
            <text:p>Licenze d'uso per software<text:s text:c="229"/></text:p>
          </table:table-cell>
          <table:table-cell office:value-type="string" table:style-name="ce11">
            <text:p>CORIS MEDICA S.R.L</text:p>
          </table:table-cell>
          <table:table-cell table:style-name="ce11"/>
          <table:table-cell office:value-type="string" table:style-name="ce12">
            <text:p>LICENZE D'USO PER SOFTWARE<text:s text:c="274"/></text:p>
          </table:table-cell>
          <table:table-cell office:value-type="float" office:value="6087.8" table:style-name="ce13">
            <text:p><text:s/>6.087,8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7T00:00:00" table:style-name="ce10">
            <text:p>2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17" table:style-name="ce13">
            <text:p><text:s/>17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7T00:00:00" table:style-name="ce10">
            <text:p>2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5.5" table:style-name="ce13">
            <text:p><text:s/>25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7T00:00:00" table:style-name="ce10">
            <text:p>2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7T00:00:00" table:style-name="ce10">
            <text:p>27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2.001</text:p>
          </table:table-cell>
          <table:table-cell office:value-type="string" table:style-name="ce11">
            <text:p>Imposta di registro e di bollo<text:s text:c="225"/></text:p>
          </table:table-cell>
          <table:table-cell office:value-type="string" table:style-name="ce11">
            <text:p>BANCO BPM SOCIETA' PER AZIONI - TESORERIA</text:p>
          </table:table-cell>
          <table:table-cell table:style-name="ce11"/>
          <table:table-cell office:value-type="string" table:style-name="ce12">
            <text:p>ONERI (IMPOSTA DI BOLLO) PER SERVIZIO DI TESORERIA<text:s text:c="250"/></text:p>
          </table:table-cell>
          <table:table-cell office:value-type="float" office:value="1718" table:style-name="ce13">
            <text:p><text:s/>1.718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8T00:00:00" table:style-name="ce10">
            <text:p>2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587.37" table:style-name="ce13">
            <text:p><text:s/>587,37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8T00:00:00" table:style-name="ce10">
            <text:p>2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624.71" table:style-name="ce13">
            <text:p><text:s/>624,7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8T00:00:00" table:style-name="ce10">
            <text:p>2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5095.82" table:style-name="ce13">
            <text:p><text:s/>5.095,82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8T00:00:00" table:style-name="ce10">
            <text:p>2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3753.93" table:style-name="ce13">
            <text:p><text:s/>3.753,9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8T00:00:00" table:style-name="ce10">
            <text:p>2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1415" table:style-name="ce13">
            <text:p><text:s/>1.415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8T00:00:00" table:style-name="ce10">
            <text:p>2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10.36" table:style-name="ce13">
            <text:p><text:s/>10,3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8T00:00:00" table:style-name="ce10">
            <text:p>2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EMBLEA LIBERTA' E PARTECIPAZIONE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767.48" table:style-name="ce13">
            <text:p><text:s/>1.767,4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8T00:00:00" table:style-name="ce10">
            <text:p>2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PICCOLO CORO MELOGRANO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382.91" table:style-name="ce13">
            <text:p><text:s/>1.382,9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28T00:00:00" table:style-name="ce10">
            <text:p>28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TEATRO STUDIO ARCI AP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2045.88" table:style-name="ce13">
            <text:p><text:s/>2.045,8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509.58" table:style-name="ce13">
            <text:p><text:s/>509,58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999</text:p>
          </table:table-cell>
          <table:table-cell office:value-type="string" table:style-name="ce11">
            <text:p>Acquisto di servizi per altre spese per formazione e addestramento n.a.c.<text:s text:c="182"/></text:p>
          </table:table-cell>
          <table:table-cell office:value-type="string" table:style-name="ce11">
            <text:p>ITA SRL</text:p>
          </table:table-cell>
          <table:table-cell table:style-name="ce11"/>
          <table:table-cell office:value-type="string" table:style-name="ce12">
            <text:p>SPESE PER LA FORMAZIONE NON OBBLIGATORIA DEL PERSONALE DEL CONSIGLIO<text:s text:c="232"/></text:p>
          </table:table-cell>
          <table:table-cell office:value-type="float" office:value="1350" table:style-name="ce13">
            <text:p><text:s/>1.3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COME – COMUNICAZIONE, EDITORIA &amp; MEDIA S.R.L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3147.95" table:style-name="ce13">
            <text:p><text:s/>3.147,9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COME – COMUNICAZIONE, EDITORIA &amp; MEDIA S.R.L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6295.89" table:style-name="ce13">
            <text:p><text:s/>6.295,8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P.A.T. S.R.L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1329.63" table:style-name="ce13">
            <text:p><text:s/>1.329,6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003</text:p>
          </table:table-cell>
          <table:table-cell office:value-type="string" table:style-name="ce11">
            <text:p>Quote di associazioni<text:s text:c="234"/></text:p>
          </table:table-cell>
          <table:table-cell office:value-type="string" table:style-name="ce11">
            <text:p>AIB-ASSOCIAZIONE ITALIANA BIBLIOTECHE</text:p>
          </table:table-cell>
          <table:table-cell table:style-name="ce11"/>
          <table:table-cell office:value-type="string" table:style-name="ce12">
            <text:p>PARTECIPAZIONE A ORGANISMI ASSOCIATIVI<text:s text:c="262"/></text:p>
          </table:table-cell>
          <table:table-cell office:value-type="float" office:value="150" table:style-name="ce13">
            <text:p><text:s/>1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003</text:p>
          </table:table-cell>
          <table:table-cell office:value-type="string" table:style-name="ce11">
            <text:p>Quote di associazioni<text:s text:c="234"/></text:p>
          </table:table-cell>
          <table:table-cell office:value-type="string" table:style-name="ce11">
            <text:p>ARCHIVIO PER LA MEMORIA E LA SCRITTURA DELLE DONNE</text:p>
          </table:table-cell>
          <table:table-cell table:style-name="ce11"/>
          <table:table-cell office:value-type="string" table:style-name="ce12">
            <text:p>PARTECIPAZIONE A ORGANISMI ASSOCIATIVI<text:s text:c="262"/></text:p>
          </table:table-cell>
          <table:table-cell office:value-type="float" office:value="50" table:style-name="ce13">
            <text:p><text:s/>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003</text:p>
          </table:table-cell>
          <table:table-cell office:value-type="string" table:style-name="ce11">
            <text:p>Quote di associazioni<text:s text:c="234"/></text:p>
          </table:table-cell>
          <table:table-cell office:value-type="string" table:style-name="ce11">
            <text:p>ASSOCIAZIONE NAZIONALE ARCHIVISTICA ITALIANA</text:p>
          </table:table-cell>
          <table:table-cell table:style-name="ce11"/>
          <table:table-cell office:value-type="string" table:style-name="ce12">
            <text:p>PARTECIPAZIONE A ORGANISMI ASSOCIATIVI<text:s text:c="262"/></text:p>
          </table:table-cell>
          <table:table-cell office:value-type="float" office:value="100" table:style-name="ce13">
            <text:p><text:s/>1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003</text:p>
          </table:table-cell>
          <table:table-cell office:value-type="string" table:style-name="ce11">
            <text:p>Quote di associazioni<text:s text:c="234"/></text:p>
          </table:table-cell>
          <table:table-cell office:value-type="string" table:style-name="ce11">
            <text:p>UNIVERSITA' DI BOLOGNA ALMA MATER STUDIORUM</text:p>
          </table:table-cell>
          <table:table-cell table:style-name="ce11"/>
          <table:table-cell office:value-type="string" table:style-name="ce12">
            <text:p>PARTECIPAZIONE A ORGANISMI ASSOCIATIVI<text:s text:c="262"/></text:p>
          </table:table-cell>
          <table:table-cell office:value-type="float" office:value="1380" table:style-name="ce13">
            <text:p><text:s/>1.38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MONTERIGGIONI</text:p>
          </table:table-cell>
          <table:table-cell table:style-name="ce11"/>
          <table:table-cell office:value-type="string" table:style-name="ce12">
            <text:p>EVENTI ISTITUZIONALI COMPARTECIPAZIONI ENTI LOCALI L.R. 46/2015<text:s text:c="237"/></text:p>
          </table:table-cell>
          <table:table-cell office:value-type="float" office:value="1254.74" table:style-name="ce13">
            <text:p><text:s/>1.254,7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ROSIGNANO MARITTIMO</text:p>
          </table:table-cell>
          <table:table-cell table:style-name="ce11"/>
          <table:table-cell office:value-type="string" table:style-name="ce12">
            <text:p>EVENTI ISTITUZIONALI COMPARTECIPAZIONI ENTI LOCALI L.R. 46/2015<text:s text:c="237"/></text:p>
          </table:table-cell>
          <table:table-cell office:value-type="float" office:value="1146.33" table:style-name="ce13">
            <text:p><text:s/>1.146,33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8</text:p>
          </table:table-cell>
          <table:table-cell office:value-type="string" table:style-name="ce11">
            <text:p>Trasferimenti correnti a Università<text:s text:c="219"/></text:p>
          </table:table-cell>
          <table:table-cell office:value-type="string" table:style-name="ce11">
            <text:p>UNIVERSITA' DEGLI STUDI DI PISA</text:p>
          </table:table-cell>
          <table:table-cell table:style-name="ce11"/>
          <table:table-cell office:value-type="string" table:style-name="ce12">
            <text:p>INIZIATIVE DIRETTE DEL CONSIGLIO REGIONALE PER LO SVILUPPO DI POLITICHE PROGETTI E PROGRAMMI SOCIO-SANITARI ART. 5 LR 10/2025 - CONTRIBUTI AD AMMINISTRAZIONI LOCALI<text:s text:c="136"/></text:p>
          </table:table-cell>
          <table:table-cell office:value-type="float" office:value="10000" table:style-name="ce13">
            <text:p><text:s/>10.000,00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11</text:p>
          </table:table-cell>
          <table:table-cell office:value-type="string" table:style-name="ce11">
            <text:p>Trasferimenti correnti a Aziende sanitarie locali <text:s/>n.a.f.<text:s text:c="198"/></text:p>
          </table:table-cell>
          <table:table-cell office:value-type="string" table:style-name="ce11">
            <text:p>AZIENDA USL TOSCANA NORD OVEST</text:p>
          </table:table-cell>
          <table:table-cell table:style-name="ce11"/>
          <table:table-cell office:value-type="string" table:style-name="ce12">
            <text:p>INIZIATIVE DIRETTE DEL CONSIGLIO REGIONALE PER LO SVILUPPO DI POLITICHE PROGETTI E PROGRAMMI SOCIO-SANITARI ART. 5 LR 10/2025 - CONTRIBUTI AD AMMINISTRAZIONI LOCALI<text:s text:c="136"/></text:p>
          </table:table-cell>
          <table:table-cell office:value-type="float" office:value="10000" table:style-name="ce13">
            <text:p><text:s/>10.0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29T00:00:00" table:style-name="ce10">
            <text:p>29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1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2652.48" table:style-name="ce13">
            <text:p><text:s/>2.652,4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30T00:00:00" table:style-name="ce10">
            <text:p>3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1</text:p>
          </table:table-cell>
          <table:table-cell office:value-type="string" table:style-name="ce11">
            <text:p>Giornali e riviste<text:s text:c="237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ERIODICI CARTACEI<text:s text:c="273"/></text:p>
          </table:table-cell>
          <table:table-cell office:value-type="float" office:value="326.86" table:style-name="ce13">
            <text:p><text:s/>326,8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4-30T00:00:00" table:style-name="ce10">
            <text:p>3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1</text:p>
          </table:table-cell>
          <table:table-cell office:value-type="string" table:style-name="ce11">
            <text:p>Giornali e riviste<text:s text:c="237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ERIODICI CARTACEI<text:s text:c="273"/></text:p>
          </table:table-cell>
          <table:table-cell office:value-type="float" office:value="39.880000000000003" table:style-name="ce13">
            <text:p><text:s/>39,8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30T00:00:00" table:style-name="ce10">
            <text:p>3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BANCHE DATI E PUBBLICAZIONI ONLINE<text:s text:c="257"/></text:p>
          </table:table-cell>
          <table:table-cell office:value-type="float" office:value="3620.01" table:style-name="ce13">
            <text:p><text:s/>3.620,0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30T00:00:00" table:style-name="ce10">
            <text:p>3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BANCHE DATI E PUBBLICAZIONI ONLINE<text:s text:c="257"/></text:p>
          </table:table-cell>
          <table:table-cell office:value-type="float" office:value="169.86" table:style-name="ce13">
            <text:p><text:s/>169,8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30T00:00:00" table:style-name="ce10">
            <text:p>3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CAMPI BISENZIO</text:p>
          </table:table-cell>
          <table:table-cell table:style-name="ce11"/>
          <table:table-cell office:value-type="string" table:style-name="ce12">
            <text:p>GIORNATA DELL'EUROPA L.R 10/2021 - COMPARTECIPAZIONI ENTI LOCALI<text:s text:c="236"/></text:p>
          </table:table-cell>
          <table:table-cell office:value-type="float" office:value="1009.46" table:style-name="ce13">
            <text:p><text:s/>1.009,4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4-30T00:00:00" table:style-name="ce10">
            <text:p>3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FIRENZE<text:s text:c="2"/></text:p>
          </table:table-cell>
          <table:table-cell table:style-name="ce11"/>
          <table:table-cell office:value-type="string" table:style-name="ce12">
            <text:p>GIORNATA DELL'EUROPA L.R 10/2021 - COMPARTECIPAZIONI ENTI LOCALI<text:s text:c="236"/></text:p>
          </table:table-cell>
          <table:table-cell office:value-type="float" office:value="1232.1300000000001" table:style-name="ce13">
            <text:p><text:s/>1.232,1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30T00:00:00" table:style-name="ce10">
            <text:p>3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VICCHIO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1784.12" table:style-name="ce13">
            <text:p><text:s/>1.784,1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4-30T00:00:00" table:style-name="ce10">
            <text:p>3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999</text:p>
          </table:table-cell>
          <table:table-cell office:value-type="string" table:style-name="ce11">
            <text:p>Trasferimenti correnti a altre Amministrazioni Locali n.a.c.<text:s text:c="195"/></text:p>
          </table:table-cell>
          <table:table-cell office:value-type="string" table:style-name="ce11">
            <text:p>ANCI TOSCANA</text:p>
          </table:table-cell>
          <table:table-cell table:style-name="ce11"/>
          <table:table-cell office:value-type="string" table:style-name="ce12">
            <text:p>TRASFERIMENTO AD ANCI PER LA REALIZZAZIONE DEL PROGETTO - LA TOSCANA NEL MEDITERRANEO - ART. 12 C. 2 LR 10/2025<text:s text:c="189"/></text:p>
          </table:table-cell>
          <table:table-cell office:value-type="float" office:value="10000" table:style-name="ce13">
            <text:p><text:s/>10.000,00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4-30T00:00:00" table:style-name="ce10">
            <text:p>30/04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L’ORTO DEGLI ANANASSI APS</text:p>
          </table:table-cell>
          <table:table-cell table:style-name="ce11"/>
          <table:table-cell office:value-type="string" table:style-name="ce12">
            <text:p>INIZIATIVE DIRETTE DEL CONSIGLIO REGIONALE PER LO SVILUPPO DI POLITICHE PROGETTI E PROGRAMMI SOCIO-SANITARI ART. 5 LR 10/2025 - CONTRIBUTI AD <text:s/>ISTITUZIONI SOCIALI PRIVATE<text:s text:c="130"/></text:p>
          </table:table-cell>
          <table:table-cell office:value-type="float" office:value="6000" table:style-name="ce13">
            <text:p><text:s/>6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00" table:style-name="ce13">
            <text:p><text:s/>3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50" table:style-name="ce13">
            <text:p><text:s/>250,00<text:s text:c="3"/></text:p>
          </table:table-cell>
          <table:table-cell table:number-columns-repeated="16375" table:style-name="ce1"/>
        </table:table-row>
        <table:table-row table:number-rows-repeated="3" table:style-name="ro1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ISTITUTO DI VIGILANZA COOPSERVICE S.P.A</text:p>
          </table:table-cell>
          <table:table-cell table:style-name="ce11"/>
          <table:table-cell office:value-type="string" table:style-name="ce12">
            <text:p>SPESE PER SERVIZIO DI VIGILANZA ARMATA<text:s text:c="262"/></text:p>
          </table:table-cell>
          <table:table-cell office:value-type="float" office:value="264.29000000000002" table:style-name="ce13">
            <text:p><text:s/>264,2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ERVIZI POSTALI E DI SPEDIZIONE<text:s text:c="269"/></text:p>
          </table:table-cell>
          <table:table-cell office:value-type="float" office:value="952.07" table:style-name="ce13">
            <text:p><text:s/>952,07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ERVIZI POSTALI E DI SPEDIZIONE<text:s text:c="269"/></text:p>
          </table:table-cell>
          <table:table-cell office:value-type="float" office:value="76.61" table:style-name="ce13">
            <text:p><text:s/>76,6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PESE POSTALI OLI<text:s text:c="283"/></text:p>
          </table:table-cell>
          <table:table-cell office:value-type="float" office:value="98.41" table:style-name="ce13">
            <text:p><text:s/>98,4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5.5" table:style-name="ce13">
            <text:p><text:s/>25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D.I.V.A.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624.74" table:style-name="ce13">
            <text:p><text:s/>624,7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ENTRO CULTURALE DI TEATRO - ONLU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269.48" table:style-name="ce13">
            <text:p><text:s/>1.269,4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ONSULTA DELLE CONTRADE - AP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958.2" table:style-name="ce13">
            <text:p><text:s/>958,2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FONDAZIONE LIONELLO BALESTRIERI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500" table:style-name="ce13">
            <text:p><text:s/>1.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INSIEME PER PISA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555.32000000000005" table:style-name="ce13">
            <text:p><text:s/>555,3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I PENSIERI DI BO' CULTURA E TEATRO AP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456.72" table:style-name="ce13">
            <text:p><text:s/>1.456,7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04T00:00:00" table:style-name="ce10">
            <text:p>0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TEATRO DELL'AGLIO AP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766.07" table:style-name="ce13">
            <text:p><text:s/>1.766,0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5T00:00:00" table:style-name="ce10">
            <text:p>0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05T00:00:00" table:style-name="ce10">
            <text:p>0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9</text:p>
          </table:table-cell>
          <table:table-cell office:value-type="string" table:style-name="ce11">
            <text:p>Manutenzione ordinaria e riparazioni di beni immobili di valore culturale, storico ed artistico<text:s text:c="160"/></text:p>
          </table:table-cell>
          <table:table-cell office:value-type="string" table:style-name="ce11">
            <text:p>VEOLIA ITALIA S.P.A.</text:p>
          </table:table-cell>
          <table:table-cell table:style-name="ce11"/>
          <table:table-cell office:value-type="string" table:style-name="ce12">
            <text:p>MANUTENZIONE ORDINARIA<text:s text:c="278"/></text:p>
          </table:table-cell>
          <table:table-cell office:value-type="float" office:value="128.88999999999999" table:style-name="ce13">
            <text:p><text:s/>128,8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05T00:00:00" table:style-name="ce10">
            <text:p>0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9</text:p>
          </table:table-cell>
          <table:table-cell office:value-type="string" table:style-name="ce11">
            <text:p>Manutenzione ordinaria e riparazioni di beni immobili di valore culturale, storico ed artistico<text:s text:c="160"/></text:p>
          </table:table-cell>
          <table:table-cell office:value-type="string" table:style-name="ce11">
            <text:p>VEOLIA ITALIA S.P.A.</text:p>
          </table:table-cell>
          <table:table-cell table:style-name="ce11"/>
          <table:table-cell office:value-type="string" table:style-name="ce12">
            <text:p>MANUTENZIONE ORDINARIA<text:s text:c="278"/></text:p>
          </table:table-cell>
          <table:table-cell office:value-type="float" office:value="36470.46" table:style-name="ce13">
            <text:p><text:s/>36.470,4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05T00:00:00" table:style-name="ce10">
            <text:p>0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9</text:p>
          </table:table-cell>
          <table:table-cell office:value-type="string" table:style-name="ce11">
            <text:p>Manutenzione ordinaria e riparazioni di beni immobili di valore culturale, storico ed artistico<text:s text:c="160"/></text:p>
          </table:table-cell>
          <table:table-cell office:value-type="string" table:style-name="ce11">
            <text:p>VEOLIA ITALIA S.P.A.</text:p>
          </table:table-cell>
          <table:table-cell table:style-name="ce11"/>
          <table:table-cell office:value-type="string" table:style-name="ce12">
            <text:p>MANUTENZIONE ORDINARIA<text:s text:c="278"/></text:p>
          </table:table-cell>
          <table:table-cell office:value-type="float" office:value="2931.37" table:style-name="ce13">
            <text:p><text:s/>2.931,37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5-05T00:00:00" table:style-name="ce10">
            <text:p>0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5</text:p>
          </table:table-cell>
          <table:table-cell office:value-type="string" table:style-name="ce11">
            <text:p>Trasferimenti correnti a Unioni di Comuni<text:s text:c="214"/></text:p>
          </table:table-cell>
          <table:table-cell office:value-type="string" table:style-name="ce11">
            <text:p>UNIONE MONTANA DEI COMUNI DEL MUGELLO</text:p>
          </table:table-cell>
          <table:table-cell table:style-name="ce11"/>
          <table:table-cell office:value-type="string" table:style-name="ce12">
            <text:p>SALVAGUARDIA E VALORIZZAZIONE DELLE IDENTITA' E DELLE TRADIZIONI DEL TERRITORIO REGIONALE - TRASFERIMENTI CORRENTI A AMMINISTRAZIONI LOCALI<text:s text:c="161"/></text:p>
          </table:table-cell>
          <table:table-cell office:value-type="float" office:value="5000" table:style-name="ce13">
            <text:p><text:s/>5.0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5T00:00:00" table:style-name="ce10">
            <text:p>0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 LIBERA SPA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985.6499999999996" table:style-name="ce13">
            <text:p><text:s/>4.985,6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162.4" table:style-name="ce13">
            <text:p><text:s/>2.162,4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5</text:p>
          </table:table-cell>
          <table:table-cell office:value-type="string" table:style-name="ce11">
            <text:p>Organizzazione manifestazioni e convegni<text:s text:c="215"/></text:p>
          </table:table-cell>
          <table:table-cell office:value-type="string" table:style-name="ce11">
            <text:p>YANEZ VIAGGI DI YANEZ SRL</text:p>
          </table:table-cell>
          <table:table-cell table:style-name="ce11"/>
          <table:table-cell office:value-type="string" table:style-name="ce12">
            <text:p>MISSIONI ESTERO CONSIGLIERI - AFFIDAMENTO SERVIZI ORGANIZZAZIONE VIAGGI E SOGGIORNI<text:s text:c="217"/></text:p>
          </table:table-cell>
          <table:table-cell office:value-type="float" office:value="10665" table:style-name="ce13">
            <text:p><text:s/>10.665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5</text:p>
          </table:table-cell>
          <table:table-cell office:value-type="string" table:style-name="ce11">
            <text:p>Organizzazione manifestazioni e convegni<text:s text:c="215"/></text:p>
          </table:table-cell>
          <table:table-cell office:value-type="string" table:style-name="ce11">
            <text:p>YANEZ VIAGGI DI YANEZ SRL</text:p>
          </table:table-cell>
          <table:table-cell table:style-name="ce11"/>
          <table:table-cell office:value-type="string" table:style-name="ce12">
            <text:p>MISSIONI ESTERO CONSIGLIERI - AFFIDAMENTO SERVIZI ORGANIZZAZIONE VIAGGI E SOGGIORNI<text:s text:c="217"/></text:p>
          </table:table-cell>
          <table:table-cell office:value-type="float" office:value="447.75" table:style-name="ce13">
            <text:p><text:s/>447,7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00" table:style-name="ce13">
            <text:p><text:s/>2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00" table:style-name="ce13">
            <text:p><text:s/>3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50" table:style-name="ce13">
            <text:p><text:s/>2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ADNKRONOS SPA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10654.64" table:style-name="ce13">
            <text:p><text:s/>10.654,6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BANCHE DATI E PUBBLICAZIONI ONLINE<text:s text:c="257"/></text:p>
          </table:table-cell>
          <table:table-cell office:value-type="float" office:value="14746.34" table:style-name="ce13">
            <text:p><text:s/>14.746,3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4.002</text:p>
          </table:table-cell>
          <table:table-cell office:value-type="string" table:style-name="ce11">
            <text:p>Servizio mense personale civile<text:s text:c="224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COSTO MENSA - QUOTA A CARICO DIPENDENTI<text:s text:c="261"/></text:p>
          </table:table-cell>
          <table:table-cell office:value-type="float" office:value="6793.2" table:style-name="ce13">
            <text:p><text:s/>6.793,2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012</text:p>
          </table:table-cell>
          <table:table-cell office:value-type="string" table:style-name="ce11">
            <text:p>Rassegna stampa<text:s text:c="240"/></text:p>
          </table:table-cell>
          <table:table-cell office:value-type="string" table:style-name="ce11">
            <text:p>DATA STAMPA SRL</text:p>
          </table:table-cell>
          <table:table-cell table:style-name="ce11"/>
          <table:table-cell office:value-type="string" table:style-name="ce12">
            <text:p>SERVIZIO DI RASSEGNA STAMPA<text:s text:c="273"/></text:p>
          </table:table-cell>
          <table:table-cell office:value-type="float" office:value="11847.3" table:style-name="ce13">
            <text:p><text:s/>11.847,3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5.5" table:style-name="ce13">
            <text:p><text:s/>25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17" table:style-name="ce13">
            <text:p><text:s/>17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002</text:p>
          </table:table-cell>
          <table:table-cell office:value-type="string" table:style-name="ce11">
            <text:p>Buoni pasto<text:s text:c="244"/></text:p>
          </table:table-cell>
          <table:table-cell office:value-type="string" table:style-name="ce11">
            <text:p>PELLEGRINI S.P.A.</text:p>
          </table:table-cell>
          <table:table-cell table:style-name="ce11"/>
          <table:table-cell office:value-type="string" table:style-name="ce12">
            <text:p>BUONI PASTO<text:s text:c="289"/></text:p>
          </table:table-cell>
          <table:table-cell office:value-type="float" office:value="435.05" table:style-name="ce13">
            <text:p><text:s/>435,0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999</text:p>
          </table:table-cell>
          <table:table-cell office:value-type="string" table:style-name="ce11">
            <text:p>Altre spese per il personale n.a.c.<text:s text:c="220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SERVIZIO MENSA<text:s text:c="286"/></text:p>
          </table:table-cell>
          <table:table-cell office:value-type="float" office:value="13427.51" table:style-name="ce13">
            <text:p><text:s/>13.427,5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VAIANO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2471.7800000000002" table:style-name="ce13">
            <text:p><text:s/>2.471,7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ETWEEK TV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226.76" table:style-name="ce13">
            <text:p><text:s/>4.226,7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.T.I. MEDIA SOCIETÀ COOPERATIVA<text:s/>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66.69" table:style-name="ce13">
            <text:p><text:s/>666,6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RTV 38 SPA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059.15" table:style-name="ce13">
            <text:p><text:s/>6.059,1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GRANDUCATO DI TOSCANA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802.34" table:style-name="ce13">
            <text:p><text:s/>5.802,3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 IRIDE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1439.56" table:style-name="ce13">
            <text:p><text:s/>1.439,5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MAREMMA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963.55" table:style-name="ce13">
            <text:p><text:s/>4.963,5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 PRATO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380.03" table:style-name="ce13">
            <text:p><text:s/>3.380,0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CAMERATA DE' BARDI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467.69" table:style-name="ce13">
            <text:p><text:s/>467,6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6T00:00:00" table:style-name="ce10">
            <text:p>0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ONSULTA DELLE CONTRADE - APS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616.05999999999995" table:style-name="ce13">
            <text:p><text:s/>616,0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7T00:00:00" table:style-name="ce10">
            <text:p>0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50" table:style-name="ce13">
            <text:p><text:s/>5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7T00:00:00" table:style-name="ce10">
            <text:p>0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7.001</text:p>
          </table:table-cell>
          <table:table-cell office:value-type="string" table:style-name="ce11">
            <text:p>Commissioni per servizi finanziari<text:s text:c="221"/></text:p>
          </table:table-cell>
          <table:table-cell office:value-type="string" table:style-name="ce11">
            <text:p>BANCO BPM SOCIETA' PER AZIONI - TESORERIA</text:p>
          </table:table-cell>
          <table:table-cell table:style-name="ce11"/>
          <table:table-cell office:value-type="string" table:style-name="ce12">
            <text:p>SPESE E COMMISSIONI PER SERVIZIO DI TESORERIA<text:s text:c="255"/></text:p>
          </table:table-cell>
          <table:table-cell office:value-type="float" office:value="0.95" table:style-name="ce13">
            <text:p><text:s/>0,9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7T00:00:00" table:style-name="ce10">
            <text:p>0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7T00:00:00" table:style-name="ce10">
            <text:p>0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5.5" table:style-name="ce13">
            <text:p><text:s/>25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7T00:00:00" table:style-name="ce10">
            <text:p>0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2.001</text:p>
          </table:table-cell>
          <table:table-cell office:value-type="string" table:style-name="ce11">
            <text:p>Imposta di registro e di bollo<text:s text:c="225"/></text:p>
          </table:table-cell>
          <table:table-cell office:value-type="string" table:style-name="ce11">
            <text:p>BANCO BPM SOCIETA' PER AZIONI - TESORERIA</text:p>
          </table:table-cell>
          <table:table-cell table:style-name="ce11"/>
          <table:table-cell office:value-type="string" table:style-name="ce12">
            <text:p>ONERI (IMPOSTA DI BOLLO) PER SERVIZIO DI TESORERIA<text:s text:c="250"/></text:p>
          </table:table-cell>
          <table:table-cell office:value-type="float" office:value="2" table:style-name="ce13">
            <text:p><text:s/>2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7T00:00:00" table:style-name="ce10">
            <text:p>0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CANALE 50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879.95" table:style-name="ce13">
            <text:p><text:s/>4.879,9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7T00:00:00" table:style-name="ce10">
            <text:p>0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CANALE 50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110.53" table:style-name="ce13">
            <text:p><text:s/>5.110,5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7T00:00:00" table:style-name="ce10">
            <text:p>0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OI TV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192.1899999999996" table:style-name="ce13">
            <text:p><text:s/>5.192,1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7T00:00:00" table:style-name="ce10">
            <text:p>0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RADIOSIENATV SRL<text:s/>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384.13" table:style-name="ce13">
            <text:p><text:s/>3.384,1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8T00:00:00" table:style-name="ce10">
            <text:p>0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1</text:p>
          </table:table-cell>
          <table:table-cell office:value-type="string" table:style-name="ce11">
            <text:p>Giornali e riviste<text:s text:c="237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ERIODICI CARTACEI<text:s text:c="273"/></text:p>
          </table:table-cell>
          <table:table-cell office:value-type="float" office:value="5659.61" table:style-name="ce13">
            <text:p><text:s/>5.659,6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8T00:00:00" table:style-name="ce10">
            <text:p>0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1</text:p>
          </table:table-cell>
          <table:table-cell office:value-type="string" table:style-name="ce11">
            <text:p>Giornali e riviste<text:s text:c="237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ERIODICI CARTACEI<text:s text:c="273"/></text:p>
          </table:table-cell>
          <table:table-cell office:value-type="float" office:value="676.49" table:style-name="ce13">
            <text:p><text:s/>676,4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8T00:00:00" table:style-name="ce10">
            <text:p>0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645.52" table:style-name="ce13">
            <text:p><text:s/>645,52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08T00:00:00" table:style-name="ce10">
            <text:p>0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4</text:p>
          </table:table-cell>
          <table:table-cell office:value-type="string" table:style-name="ce11">
            <text:p>Pubblicità<text:s text:c="244"/></text:p>
          </table:table-cell>
          <table:table-cell office:value-type="string" table:style-name="ce11">
            <text:p>CONTRORADIO SRL</text:p>
          </table:table-cell>
          <table:table-cell table:style-name="ce11"/>
          <table:table-cell office:value-type="string" table:style-name="ce12">
            <text:p>SERVIZI RADIOFONICI<text:s text:c="281"/></text:p>
          </table:table-cell>
          <table:table-cell office:value-type="float" office:value="6215.17" table:style-name="ce13">
            <text:p><text:s/>6.215,1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8T00:00:00" table:style-name="ce10">
            <text:p>0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8T00:00:00" table:style-name="ce10">
            <text:p>0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8T00:00:00" table:style-name="ce10">
            <text:p>0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08T00:00:00" table:style-name="ce10">
            <text:p>0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2</text:p>
          </table:table-cell>
          <table:table-cell office:value-type="string" table:style-name="ce11">
            <text:p>Carburanti, combustibili e lubrificanti<text:s text:c="216"/></text:p>
          </table:table-cell>
          <table:table-cell office:value-type="string" table:style-name="ce11">
            <text:p>KUWAIT PETROLEUM ITALIA SPA</text:p>
          </table:table-cell>
          <table:table-cell table:style-name="ce11"/>
          <table:table-cell office:value-type="string" table:style-name="ce12">
            <text:p>CARBURANTI<text:s text:c="290"/></text:p>
          </table:table-cell>
          <table:table-cell office:value-type="float" office:value="818.09" table:style-name="ce13">
            <text:p><text:s/>818,0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ALD AUTOMOTIVE ITALIA SRL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619.44000000000005" table:style-name="ce13">
            <text:p><text:s/>619,4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ALD AUTOMOTIVE ITALIA SRL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1321.79" table:style-name="ce13">
            <text:p><text:s/>1.321,7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LEASYS ITALIA SPA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623.41999999999996" table:style-name="ce13">
            <text:p><text:s/>623,42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LEASYS ITALIA SPA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164.07" table:style-name="ce13">
            <text:p><text:s/>164,0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COMUNICA ITALIA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380.77" table:style-name="ce13">
            <text:p><text:s/>3.380,77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MEDIA VIDEO - ANTENNA 3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2358.31" table:style-name="ce13">
            <text:p><text:s/>2.358,3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R TELEITALIA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733.55" table:style-name="ce13">
            <text:p><text:s/>4.733,5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ITTÀ DEI PRESEPI</text:p>
          </table:table-cell>
          <table:table-cell table:style-name="ce11"/>
          <table:table-cell office:value-type="string" table:style-name="ce12">
            <text:p>GIORNATA DELL'EUROPA L.R 10/2021 - COMPARTECIPAZIONI AD ISTITUZIONI SOCIALI PRIVATE<text:s text:c="217"/></text:p>
          </table:table-cell>
          <table:table-cell office:value-type="float" office:value="698.76" table:style-name="ce13">
            <text:p><text:s/>698,7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OMPAGNIA DELL'ORSO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366.68" table:style-name="ce13">
            <text:p><text:s/>366,6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CANTIERE ARTAUD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864.6" table:style-name="ce13">
            <text:p><text:s/>1.864,6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CENTRO ARTISTICO EDUCATIVO<text:s/>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968.19" table:style-name="ce13">
            <text:p><text:s/>1.968,1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GRUPPO DELLA PIEVE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398.45" table:style-name="ce13">
            <text:p><text:s/>1.398,4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<text:s/>ASSOCIAZIONE CULTURALE TESTIMONIANZE AP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495.56" table:style-name="ce13">
            <text:p><text:s/>1.495,5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FIERA DEL LIBRO TOSCANO</text:p>
          </table:table-cell>
          <table:table-cell table:style-name="ce11"/>
          <table:table-cell office:value-type="string" table:style-name="ce12">
            <text:p>GIORNATA DELL'EUROPA L.R 10/2021 - COMPARTECIPAZIONI AD ISTITUZIONI SOCIALI PRIVATE<text:s text:c="217"/></text:p>
          </table:table-cell>
          <table:table-cell office:value-type="float" office:value="383.38" table:style-name="ce13">
            <text:p><text:s/>383,3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FOLLOS 1838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263.33999999999997" table:style-name="ce13">
            <text:p><text:s/>263,3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LE 7 NOTE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139.48" table:style-name="ce13">
            <text:p><text:s/>1.139,4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PICCOLO CORO MELOGRANO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633.41999999999996" table:style-name="ce13">
            <text:p><text:s/>633,4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ONSORZIO CHORA - SOCIETA' COOPERATIVA SOCIALE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281.9100000000001" table:style-name="ce13">
            <text:p><text:s/>1.281,9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FONDAZIONE AGLAIA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1107.19" table:style-name="ce13">
            <text:p><text:s/>1.107,1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GREEN FUTURE CENTER ET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2201.2600000000002" table:style-name="ce13">
            <text:p><text:s/>2.201,2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IL TRILLO SCUOLA DI MUSICA E ARTE APS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500.18" table:style-name="ce13">
            <text:p><text:s/>500,1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I PENSIERI DI BO' CULTURA E TEATRO APS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624.74" table:style-name="ce13">
            <text:p><text:s/>624,7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POLISPORTIVA SAN GIORGIO COMANO ASD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812.8" table:style-name="ce13">
            <text:p><text:s/>1.812,8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PROLOCO DI CASTELFIORENTINO</text:p>
          </table:table-cell>
          <table:table-cell table:style-name="ce11"/>
          <table:table-cell office:value-type="string" table:style-name="ce12">
            <text:p>GIORNATA DELL'EUROPA L.R 10/2021 - COMPARTECIPAZIONI AD ISTITUZIONI SOCIALI PRIVATE<text:s text:c="217"/></text:p>
          </table:table-cell>
          <table:table-cell office:value-type="float" office:value="454.23" table:style-name="ce13">
            <text:p><text:s/>454,2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TEATRO DELL'ELCE ASSOCIAZIONE CULTURALE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340.18" table:style-name="ce13">
            <text:p><text:s/>1.340,1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2T00:00:00" table:style-name="ce10">
            <text:p>1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TURCARET TEATRO AP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612.1" table:style-name="ce13">
            <text:p><text:s/>1.612,1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4T00:00:00" table:style-name="ce10">
            <text:p>1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4</text:p>
          </table:table-cell>
          <table:table-cell office:value-type="string" table:style-name="ce11">
            <text:p>Pubblicità<text:s text:c="244"/></text:p>
          </table:table-cell>
          <table:table-cell office:value-type="string" table:style-name="ce11">
            <text:p>DISEO AGENCY SRL</text:p>
          </table:table-cell>
          <table:table-cell table:style-name="ce11"/>
          <table:table-cell office:value-type="string" table:style-name="ce12">
            <text:p>ATTIVITA' DI COMUNICAZIONE DEL DIFENSORE CIVICO<text:s text:c="253"/></text:p>
          </table:table-cell>
          <table:table-cell office:value-type="float" office:value="1911.89" table:style-name="ce13">
            <text:p><text:s/>1.911,8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4T00:00:00" table:style-name="ce10">
            <text:p>1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4T00:00:00" table:style-name="ce10">
            <text:p>1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8</text:p>
          </table:table-cell>
          <table:table-cell office:value-type="string" table:style-name="ce11">
            <text:p>Noleggi di impianti e macchinari<text:s text:c="223"/></text:p>
          </table:table-cell>
          <table:table-cell office:value-type="string" table:style-name="ce11">
            <text:p>TELECOM NEWS SRL</text:p>
          </table:table-cell>
          <table:table-cell table:style-name="ce11"/>
          <table:table-cell office:value-type="string" table:style-name="ce12">
            <text:p>NOLEGGIO IMPIANTI E MACCHINARI PER ACCESSO E CONSULTAZIONE DI AGENZIE STAMPA<text:s text:c="224"/></text:p>
          </table:table-cell>
          <table:table-cell office:value-type="float" office:value="6239.45" table:style-name="ce13">
            <text:p><text:s/>6.239,4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4T00:00:00" table:style-name="ce10">
            <text:p>1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ISTITUTO DI VIGILANZA COOPSERVICE S.P.A</text:p>
          </table:table-cell>
          <table:table-cell table:style-name="ce11"/>
          <table:table-cell office:value-type="string" table:style-name="ce12">
            <text:p>SPESE PER SERVIZIO DI VIGILANZA ARMATA<text:s text:c="262"/></text:p>
          </table:table-cell>
          <table:table-cell office:value-type="float" office:value="28798.92" table:style-name="ce13">
            <text:p><text:s/>28.798,9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4T00:00:00" table:style-name="ce10">
            <text:p>1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S.IN.T. -SISTEMA INTEGRATO CONSORZIO</text:p>
          </table:table-cell>
          <table:table-cell table:style-name="ce11"/>
          <table:table-cell office:value-type="string" table:style-name="ce12">
            <text:p>DEPOSITO MATERIALE VARIO<text:s text:c="276"/></text:p>
          </table:table-cell>
          <table:table-cell office:value-type="float" office:value="1402.35" table:style-name="ce13">
            <text:p><text:s/>1.402,3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4T00:00:00" table:style-name="ce10">
            <text:p>1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2</text:p>
          </table:table-cell>
          <table:table-cell office:value-type="string" table:style-name="ce11">
            <text:p>Servizi di pulizia e lavanderia<text:s text:c="224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PULIZIA<text:s text:c="272"/></text:p>
          </table:table-cell>
          <table:table-cell office:value-type="float" office:value="37455.160000000003" table:style-name="ce13">
            <text:p><text:s/>37.455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4T00:00:00" table:style-name="ce10">
            <text:p>1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5</text:p>
          </table:table-cell>
          <table:table-cell office:value-type="string" table:style-name="ce11">
            <text:p>Servizi per i sistemi e relativa manutenzione<text:s text:c="210"/></text:p>
          </table:table-cell>
          <table:table-cell office:value-type="string" table:style-name="ce11">
            <text:p>EXPOMEETING SRL</text:p>
          </table:table-cell>
          <table:table-cell table:style-name="ce11"/>
          <table:table-cell office:value-type="string" table:style-name="ce12">
            <text:p>SERVIZI PER I SISTEMI E RELATIVA MANUTENZIONE SUPPORTO AREA SISTEMISTICA<text:s text:c="228"/></text:p>
          </table:table-cell>
          <table:table-cell office:value-type="float" office:value="4863.8" table:style-name="ce13">
            <text:p><text:s/>4.863,8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4T00:00:00" table:style-name="ce10">
            <text:p>1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4T00:00:00" table:style-name="ce10">
            <text:p>1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imborsi e poste correttive delle entrate</text:p>
          </table:table-cell>
          <table:table-cell office:value-type="string" table:style-name="ce11">
            <text:p>U.1.09.01.01.001</text:p>
          </table:table-cell>
          <table:table-cell office:value-type="string" table:style-name="ce11">
            <text:p>Rimborsi per spese di personale (comando, distacco, fuori ruolo, convenzioni, ecc...)<text:s text:c="170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RIMBORSO ALLA GIUNTA REGIONALE DELLE SPESE DI MISSIONE SOSTENUTE PER CONTO DELL'OLI<text:s text:c="217"/></text:p>
          </table:table-cell>
          <table:table-cell office:value-type="float" office:value="584.23" table:style-name="ce13">
            <text:p><text:s/>584,2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4T00:00:00" table:style-name="ce10">
            <text:p>14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TRURIA 2000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986.03" table:style-name="ce13">
            <text:p><text:s/>3.986,0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36.57" table:style-name="ce13">
            <text:p><text:s/>36,57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153.36000000000001" table:style-name="ce13">
            <text:p><text:s/>153,3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325.95999999999998" table:style-name="ce13">
            <text:p><text:s/>325,9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36.57" table:style-name="ce13">
            <text:p><text:s/>36,57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19.89" table:style-name="ce13">
            <text:p><text:s/>19,8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46.91" table:style-name="ce13">
            <text:p><text:s/>46,9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63.6" table:style-name="ce13">
            <text:p><text:s/>63,6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164.56" table:style-name="ce13">
            <text:p><text:s/>164,5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83.47" table:style-name="ce13">
            <text:p><text:s/>83,47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23.85" table:style-name="ce13">
            <text:p><text:s/>23,8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26.23" table:style-name="ce13">
            <text:p><text:s/>26,2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81.89" table:style-name="ce13">
            <text:p><text:s/>81,8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00" table:style-name="ce13">
            <text:p><text:s/>3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1</text:p>
          </table:table-cell>
          <table:table-cell office:value-type="string" table:style-name="ce11">
            <text:p>Telefonia fissa<text:s text:c="24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FISSA<text:s text:c="285"/></text:p>
          </table:table-cell>
          <table:table-cell office:value-type="float" office:value="3660.42" table:style-name="ce13">
            <text:p><text:s/>3.660,42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1</text:p>
          </table:table-cell>
          <table:table-cell office:value-type="string" table:style-name="ce11">
            <text:p>Telefonia fissa<text:s text:c="24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FISSA<text:s text:c="285"/></text:p>
          </table:table-cell>
          <table:table-cell office:value-type="float" office:value="360" table:style-name="ce13">
            <text:p><text:s/>36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1</text:p>
          </table:table-cell>
          <table:table-cell office:value-type="string" table:style-name="ce11">
            <text:p>Telefonia fissa<text:s text:c="24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FISSA<text:s text:c="285"/></text:p>
          </table:table-cell>
          <table:table-cell office:value-type="float" office:value="1440" table:style-name="ce13">
            <text:p><text:s/>1.44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2</text:p>
          </table:table-cell>
          <table:table-cell office:value-type="string" table:style-name="ce11">
            <text:p>Telefonia mobile<text:s text:c="239"/></text:p>
          </table:table-cell>
          <table:table-cell office:value-type="string" table:style-name="ce11">
            <text:p>TELECOM ITALIA SPA</text:p>
          </table:table-cell>
          <table:table-cell table:style-name="ce11"/>
          <table:table-cell office:value-type="string" table:style-name="ce12">
            <text:p>TELEFONIA MOBILE<text:s text:c="284"/></text:p>
          </table:table-cell>
          <table:table-cell office:value-type="float" office:value="3123.58" table:style-name="ce13">
            <text:p><text:s/>3.123,5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3</text:p>
          </table:table-cell>
          <table:table-cell office:value-type="string" table:style-name="ce11">
            <text:p>Trasporti, traslochi e facchinaggio<text:s text:c="220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FACCHINAGGIO<text:s text:c="267"/></text:p>
          </table:table-cell>
          <table:table-cell office:value-type="float" office:value="9008.75" table:style-name="ce13">
            <text:p><text:s/>9.008,7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4</text:p>
          </table:table-cell>
          <table:table-cell office:value-type="string" table:style-name="ce11">
            <text:p>Servizi di rete per trasmissione dati e VoIP e relativa manutenzione<text:s text:c="187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SERVIZI DI CONNETTIVITA'<text:s text:c="276"/></text:p>
          </table:table-cell>
          <table:table-cell office:value-type="float" office:value="3683.04" table:style-name="ce13">
            <text:p><text:s/>3.683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5.5" table:style-name="ce13">
            <text:p><text:s/>25,5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002</text:p>
          </table:table-cell>
          <table:table-cell office:value-type="string" table:style-name="ce11">
            <text:p>Buoni pasto<text:s text:c="244"/></text:p>
          </table:table-cell>
          <table:table-cell office:value-type="string" table:style-name="ce11">
            <text:p>PELLEGRINI S.P.A.</text:p>
          </table:table-cell>
          <table:table-cell table:style-name="ce11"/>
          <table:table-cell office:value-type="string" table:style-name="ce12">
            <text:p>BUONI PASTO<text:s text:c="289"/></text:p>
          </table:table-cell>
          <table:table-cell office:value-type="float" office:value="540.52" table:style-name="ce13">
            <text:p><text:s/>540,5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LUCIGNANO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2956.26" table:style-name="ce13">
            <text:p><text:s/>2.956,2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ROCCASTRADA</text:p>
          </table:table-cell>
          <table:table-cell table:style-name="ce11"/>
          <table:table-cell office:value-type="string" table:style-name="ce12">
            <text:p>EVENTI ISTITUZIONALI COMPARTECIPAZIONI ENTI LOCALI L.R. 46/2015<text:s text:c="237"/></text:p>
          </table:table-cell>
          <table:table-cell office:value-type="float" office:value="1069.23" table:style-name="ce13">
            <text:p><text:s/>1.069,2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VINCI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2956.26" table:style-name="ce13">
            <text:p><text:s/>2.956,2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VOLTERRA</text:p>
          </table:table-cell>
          <table:table-cell table:style-name="ce11"/>
          <table:table-cell office:value-type="string" table:style-name="ce12">
            <text:p>EVENTI ISTITUZIONALI COMPARTECIPAZIONI ENTI LOCALI L.R. 46/2015<text:s text:c="237"/></text:p>
          </table:table-cell>
          <table:table-cell office:value-type="float" office:value="885.7" table:style-name="ce13">
            <text:p><text:s/>885,7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.S.D. SIENA BASEBALL CLUB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476.14" table:style-name="ce13">
            <text:p><text:s/>1.476,1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5T00:00:00" table:style-name="ce10">
            <text:p>1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RUMORBIANC(O)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514.99" table:style-name="ce13">
            <text:p><text:s/>1.514,9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50" table:style-name="ce13">
            <text:p><text:s/>2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ALTRE SPESE DI ESERCIZIO E MOVIMENTAZIONE AUTOVETTURE<text:s text:c="247"/></text:p>
          </table:table-cell>
          <table:table-cell office:value-type="float" office:value="10" table:style-name="ce13">
            <text:p><text:s/>1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ALTRE SPESE DI ESERCIZIO E MOVIMENTAZIONE AUTOVETTURE<text:s text:c="247"/></text:p>
          </table:table-cell>
          <table:table-cell office:value-type="float" office:value="15" table:style-name="ce13">
            <text:p><text:s/>15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TAI SOFTWARE SOLUTION SRL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4843.46" table:style-name="ce13">
            <text:p><text:s/>4.843,4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PS PRO LOCO VINCI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D CIRCOLO SCHERMA ARNO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. PER I DIRITTI DEGLI ANZIANI MASSA MONTIGNOSO (ADA)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"CMB VALDARNO" CENTRO MINI BASKET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FONDAZIONE THEVENIN ONLUS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500" table:style-name="ce13">
            <text:p><text:s/>1.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PROGETTI PER LA DANZA EVOLUZIONE CAB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18T00:00:00" table:style-name="ce10">
            <text:p>18/05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TAI SOFTWARE SOLUTION SRL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6069.5" table:style-name="ce13">
            <text:p><text:s/>6.069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0T00:00:00" table:style-name="ce10">
            <text:p>20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5</text:p>
          </table:table-cell>
          <table:table-cell office:value-type="string" table:style-name="ce11">
            <text:p>Accessori per uffici e alloggi<text:s text:c="225"/></text:p>
          </table:table-cell>
          <table:table-cell office:value-type="string" table:style-name="ce11">
            <text:p>GRASSI UFFICIO SRL</text:p>
          </table:table-cell>
          <table:table-cell table:style-name="ce11"/>
          <table:table-cell office:value-type="string" table:style-name="ce12">
            <text:p>SPESE PER MATERIALI VARI, MINUTERIE ED ALTRI BENI DI CONSUMO<text:s text:c="240"/></text:p>
          </table:table-cell>
          <table:table-cell office:value-type="float" office:value="4637.13" table:style-name="ce13">
            <text:p><text:s/>4.637,1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0T00:00:00" table:style-name="ce10">
            <text:p>20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638.13" table:style-name="ce13">
            <text:p><text:s/>2.638,1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0T00:00:00" table:style-name="ce10">
            <text:p>20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0T00:00:00" table:style-name="ce10">
            <text:p>20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50" table:style-name="ce13">
            <text:p><text:s/>3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0T00:00:00" table:style-name="ce10">
            <text:p>20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20T00:00:00" table:style-name="ce10">
            <text:p>20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office:value-type="string" table:style-name="ce11">
            <text:p>RENTOKIL INITIAL ITALIA SPA<text:s/></text:p>
          </table:table-cell>
          <table:table-cell table:style-name="ce11"/>
          <table:table-cell office:value-type="string" table:style-name="ce12">
            <text:p>SERVIZI DI DISINFESTAZIONE E DERATTIZZAZIONE<text:s text:c="256"/></text:p>
          </table:table-cell>
          <table:table-cell office:value-type="float" office:value="2676.64" table:style-name="ce13">
            <text:p><text:s/>2.676,6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0T00:00:00" table:style-name="ce10">
            <text:p>20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3</text:p>
          </table:table-cell>
          <table:table-cell office:value-type="string" table:style-name="ce11">
            <text:p>Servizi per l'interoperabilità e la cooperazione<text:s text:c="206"/></text:p>
          </table:table-cell>
          <table:table-cell office:value-type="string" table:style-name="ce11">
            <text:p>NAMIRIAL S.P.A.</text:p>
          </table:table-cell>
          <table:table-cell table:style-name="ce11"/>
          <table:table-cell office:value-type="string" table:style-name="ce12">
            <text:p>SERVIZI PER L'INTEROPERABILITA' E LA COOPERAZIONE<text:s text:c="251"/></text:p>
          </table:table-cell>
          <table:table-cell office:value-type="float" office:value="323.58" table:style-name="ce13">
            <text:p><text:s/>323,5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0T00:00:00" table:style-name="ce10">
            <text:p>20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9.75" table:style-name="ce13">
            <text:p><text:s/>29,75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5-20T00:00:00" table:style-name="ce10">
            <text:p>20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20T00:00:00" table:style-name="ce10">
            <text:p>20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OSCANA TV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192.09" table:style-name="ce13">
            <text:p><text:s/>6.192,0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20T00:00:00" table:style-name="ce10">
            <text:p>20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D CENTRO MINIBASKET ARNO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0T00:00:00" table:style-name="ce10">
            <text:p>20/05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07.001</text:p>
          </table:table-cell>
          <table:table-cell office:value-type="string" table:style-name="ce11">
            <text:p>Server<text:s text:c="249"/></text:p>
          </table:table-cell>
          <table:table-cell office:value-type="string" table:style-name="ce11">
            <text:p>FLORENCE CONSULTING GROUP S.R.L.</text:p>
          </table:table-cell>
          <table:table-cell table:style-name="ce11"/>
          <table:table-cell office:value-type="string" table:style-name="ce12">
            <text:p>SERVER E APPARATI DI TELECOMUNICAZIONE<text:s text:c="262"/></text:p>
          </table:table-cell>
          <table:table-cell office:value-type="float" office:value="168707.82" table:style-name="ce13">
            <text:p><text:s/>168.707,82<text:s text:c="3"/></text:p>
          </table:table-cell>
          <table:table-cell table:number-columns-repeated="16375" table:style-name="ce1"/>
        </table:table-row>
        <table:table-row table:style-name="ro5">
          <table:table-cell office:value-type="date" office:date-value="2026-05-21T00:00:00" table:style-name="ce10">
            <text:p>21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4">
            <text:p>U.1.03.02.01.001</text:p>
          </table:table-cell>
          <table:table-cell office:value-type="string" table:style-name="ce15">
            <text:p>Organi istituzionali dell'amministrazione - Indennità<text:s text:c="201"/></text:p>
          </table:table-cell>
          <table:table-cell office:value-type="string" table:style-name="ce11">
            <text:p>AVENTI DIRITTO ASSEGNO VITALIZIO</text:p>
          </table:table-cell>
          <table:table-cell table:style-name="ce14"/>
          <table:table-cell office:value-type="string" table:style-name="ce14">
            <text:p>ASSEGNI VITALIZI DIRETTI E INDIRETTI (l.r. 3/2009)<text:s text:c="250"/></text:p>
          </table:table-cell>
          <table:table-cell office:value-type="float" office:value="339124.74" table:style-name="ce13">
            <text:p><text:s/>339.124,7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1T00:00:00" table:style-name="ce10">
            <text:p>21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AVENTI DIRITTO ASSEGNO VITALIZIO</text:p>
          </table:table-cell>
          <table:table-cell table:style-name="ce11"/>
          <table:table-cell office:value-type="string" table:style-name="ce12">
            <text:p>ASSEGNI VITALIZI DIRETTI E INDIRETTI (l.r. 3/2009)<text:s text:c="250"/></text:p>
          </table:table-cell>
          <table:table-cell office:value-type="float" office:value="93784.39" table:style-name="ce13">
            <text:p><text:s/>93.784,3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1T00:00:00" table:style-name="ce10">
            <text:p>21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AVENTI DIRITTO ASSEGNO VITALIZIO</text:p>
          </table:table-cell>
          <table:table-cell table:style-name="ce11"/>
          <table:table-cell office:value-type="string" table:style-name="ce12">
            <text:p>ASSEGNI VITALIZI DIRETTI E INDIRETTI (l.r. 3/2009)<text:s text:c="250"/></text:p>
          </table:table-cell>
          <table:table-cell office:value-type="float" office:value="1901.66" table:style-name="ce13">
            <text:p><text:s/>1.901,6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119.18" table:style-name="ce13">
            <text:p><text:s/>1.119,1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537.59" table:style-name="ce13">
            <text:p><text:s/>537,59<text:s text:c="3"/></text:p>
          </table:table-cell>
          <table:table-cell table:number-columns-repeated="16375" table:style-name="ce1"/>
        </table:table-row>
        <table:table-row table:number-rows-repeated="3"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22.85" table:style-name="ce13">
            <text:p><text:s/>122,85<text:s text:c="3"/></text:p>
          </table:table-cell>
          <table:table-cell table:number-columns-repeated="16375" table:style-name="ce1"/>
        </table:table-row>
        <table:table-row table:number-rows-repeated="4"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22.85" table:style-name="ce13">
            <text:p><text:s/>122,8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22.85" table:style-name="ce13">
            <text:p><text:s/>122,85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98.28" table:style-name="ce13">
            <text:p><text:s/>98,2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079.23" table:style-name="ce13">
            <text:p><text:s/>2.079,2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772.3" table:style-name="ce13">
            <text:p><text:s/>2.772,3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<text:s/>DIFENSORE CIVICO<text:s text:c="260"/></text:p>
          </table:table-cell>
          <table:table-cell office:value-type="float" office:value="5621.61" table:style-name="ce13">
            <text:p><text:s/>5.621,6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GARANTE DELLE PERSONE SOTTOPOSTE A MISURE RESTRITTIVE DELLA LIBERTA' PERSONALE<text:s text:c="199"/></text:p>
          </table:table-cell>
          <table:table-cell office:value-type="float" office:value="3934.76" table:style-name="ce13">
            <text:p><text:s/>3.934,7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GARANTE PER L'INFANZIA E L'ADOLESCENZA<text:s text:c="239"/></text:p>
          </table:table-cell>
          <table:table-cell office:value-type="float" office:value="2492.0100000000002" table:style-name="ce13">
            <text:p><text:s/>2.492,0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ltre spese correnti</text:p>
          </table:table-cell>
          <table:table-cell office:value-type="string" table:style-name="ce11">
            <text:p>U.1.10.04.01.003</text:p>
          </table:table-cell>
          <table:table-cell office:value-type="string" table:style-name="ce11">
            <text:p>Premi di assicurazione per responsabilità civile verso terzi<text:s text:c="194"/></text:p>
          </table:table-cell>
          <table:table-cell office:value-type="string" table:style-name="ce11">
            <text:p>MARSH SPA</text:p>
          </table:table-cell>
          <table:table-cell table:style-name="ce11"/>
          <table:table-cell office:value-type="string" table:style-name="ce12">
            <text:p>ASSICURAZIONE RCT E PRESTATORI D'OPERA<text:s text:c="262"/></text:p>
          </table:table-cell>
          <table:table-cell office:value-type="float" office:value="4113.62" table:style-name="ce13">
            <text:p><text:s/>4.113,6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IRAP ASSEGNI VITALIZI DIRETTI E INDIRETTI (l.r. 3/2009)<text:s text:c="245"/></text:p>
          </table:table-cell>
          <table:table-cell office:value-type="float" office:value="36774.26" table:style-name="ce13">
            <text:p><text:s/>36.774,2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AMMINISTRATORI<text:s text:c="275"/></text:p>
          </table:table-cell>
          <table:table-cell office:value-type="float" office:value="6023.04" table:style-name="ce13">
            <text:p><text:s/>6.023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AMMINISTRATORI<text:s text:c="275"/></text:p>
          </table:table-cell>
          <table:table-cell office:value-type="float" office:value="28379.24" table:style-name="ce13">
            <text:p><text:s/>28.379,2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COMMISSIONE PARI OPPORTUNITA'<text:s text:c="260"/></text:p>
          </table:table-cell>
          <table:table-cell office:value-type="float" office:value="349.47" table:style-name="ce13">
            <text:p><text:s/>349,4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CORECOM<text:s text:c="282"/></text:p>
          </table:table-cell>
          <table:table-cell office:value-type="float" office:value="589.13" table:style-name="ce13">
            <text:p><text:s/>589,1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GARANTE DELLE PERSONE SOTTOPOSTE A MISURE RESTRITTIVE DELLA LIBERTA' PERSONALE<text:s text:c="211"/></text:p>
          </table:table-cell>
          <table:table-cell office:value-type="float" office:value="334.45" table:style-name="ce13">
            <text:p><text:s/>334,4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 IRAP DIFENSORE CIVICO<text:s text:c="274"/></text:p>
          </table:table-cell>
          <table:table-cell office:value-type="float" office:value="477.84" table:style-name="ce13">
            <text:p><text:s/>477,8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2T00:00:00" table:style-name="ce10">
            <text:p>22/05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07.999</text:p>
          </table:table-cell>
          <table:table-cell office:value-type="string" table:style-name="ce11">
            <text:p>Hardware n.a.c.<text:s text:c="240"/></text:p>
          </table:table-cell>
          <table:table-cell office:value-type="string" table:style-name="ce11">
            <text:p>COPYWORLD SRL</text:p>
          </table:table-cell>
          <table:table-cell table:style-name="ce11"/>
          <table:table-cell office:value-type="string" table:style-name="ce12">
            <text:p>HARDWARE<text:s text:c="292"/></text:p>
          </table:table-cell>
          <table:table-cell office:value-type="float" office:value="12785.6" table:style-name="ce13">
            <text:p><text:s/>12.785,6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5T00:00:00" table:style-name="ce10">
            <text:p>2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5T00:00:00" table:style-name="ce10">
            <text:p>2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25T00:00:00" table:style-name="ce10">
            <text:p>2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793.23" table:style-name="ce13">
            <text:p><text:s/>793,2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25T00:00:00" table:style-name="ce10">
            <text:p>2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665.79" table:style-name="ce13">
            <text:p><text:s/>665,7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25T00:00:00" table:style-name="ce10">
            <text:p>2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office:value-type="string" table:style-name="ce11">
            <text:p>RENTOKIL INITIAL ITALIA SPA<text:s/></text:p>
          </table:table-cell>
          <table:table-cell table:style-name="ce11"/>
          <table:table-cell office:value-type="string" table:style-name="ce12">
            <text:p>SERVIZI DI DISINFESTAZIONE E DERATTIZZAZIONE<text:s text:c="256"/></text:p>
          </table:table-cell>
          <table:table-cell office:value-type="float" office:value="48.56" table:style-name="ce13">
            <text:p><text:s/>48,5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5T00:00:00" table:style-name="ce10">
            <text:p>2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5T00:00:00" table:style-name="ce10">
            <text:p>2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25T00:00:00" table:style-name="ce10">
            <text:p>2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DA PRATO ODV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379.03" table:style-name="ce13">
            <text:p><text:s/>1.379,0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25T00:00:00" table:style-name="ce10">
            <text:p>25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ELECTRA TEATRO E MUSICA A PISTOIA APS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58673.04" table:style-name="ce13">
            <text:p><text:s/>58.673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00699.33" table:style-name="ce13">
            <text:p><text:s/>300.699,3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2185.92" table:style-name="ce13">
            <text:p><text:s/>12.185,9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3172.83" table:style-name="ce13">
            <text:p><text:s/>33.172,8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MISSIONI ESTERO CONSIGLIERI<text:s text:c="273"/></text:p>
          </table:table-cell>
          <table:table-cell office:value-type="float" office:value="186" table:style-name="ce13">
            <text:p><text:s/>186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MISSIONI ESTERO CONSIGLIERI<text:s text:c="273"/></text:p>
          </table:table-cell>
          <table:table-cell office:value-type="float" office:value="294.58" table:style-name="ce13">
            <text:p><text:s/>294,5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MISSIONI ESTERO CONSIGLIERI<text:s text:c="273"/></text:p>
          </table:table-cell>
          <table:table-cell office:value-type="float" office:value="183" table:style-name="ce13">
            <text:p><text:s/>183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MISSIONI ESTERO CONSIGLIERI<text:s text:c="273"/></text:p>
          </table:table-cell>
          <table:table-cell office:value-type="float" office:value="230" table:style-name="ce13">
            <text:p><text:s/>23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MISSIONI ESTERO CONSIGLIERI<text:s text:c="273"/></text:p>
          </table:table-cell>
          <table:table-cell office:value-type="float" office:value="110.9" table:style-name="ce13">
            <text:p><text:s/>110,9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MISSIONI ESTERO CONSIGLIERI<text:s text:c="273"/></text:p>
          </table:table-cell>
          <table:table-cell office:value-type="float" office:value="192.6" table:style-name="ce13">
            <text:p><text:s/>192,6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MISSIONI ESTERO CONSIGLIERI<text:s text:c="273"/></text:p>
          </table:table-cell>
          <table:table-cell office:value-type="float" office:value="250.49" table:style-name="ce13">
            <text:p><text:s/>250,4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MISSIONI ESTERO CONSIGLIERI<text:s text:c="273"/></text:p>
          </table:table-cell>
          <table:table-cell office:value-type="float" office:value="187.7" table:style-name="ce13">
            <text:p><text:s/>187,7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MISSIONI ESTERO CONSIGLIERI<text:s text:c="273"/></text:p>
          </table:table-cell>
          <table:table-cell office:value-type="float" office:value="205.3" table:style-name="ce13">
            <text:p><text:s/>205,3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MISSIONI ITALIA CONSIGLIERI<text:s text:c="273"/></text:p>
          </table:table-cell>
          <table:table-cell office:value-type="float" office:value="106" table:style-name="ce13">
            <text:p><text:s/>106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9982.080000000002" table:style-name="ce13">
            <text:p><text:s/>19.982,0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84180.62" table:style-name="ce13">
            <text:p><text:s/>84.180,6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6T00:00:00" table:style-name="ce10">
            <text:p>26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8224.080000000002" table:style-name="ce13">
            <text:p><text:s/>38.224,08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ASKANEWS SPA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9054.5" table:style-name="ce13">
            <text:p><text:s/>9.054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ASKANEWS SPA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182" table:style-name="ce13">
            <text:p><text:s/>182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TOSCANA MEDIA CHANNEL SRL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6069.5" table:style-name="ce13">
            <text:p><text:s/>6.069,5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4</text:p>
          </table:table-cell>
          <table:table-cell office:value-type="string" table:style-name="ce11">
            <text:p>Noleggi di hardware<text:s text:c="236"/></text:p>
          </table:table-cell>
          <table:table-cell office:value-type="string" table:style-name="ce11">
            <text:p>COPYWORLD SRL</text:p>
          </table:table-cell>
          <table:table-cell table:style-name="ce11"/>
          <table:table-cell office:value-type="string" table:style-name="ce12">
            <text:p>NOLEGGIO DI IMPIANTI MACCHINARI E HARDWARE<text:s text:c="258"/></text:p>
          </table:table-cell>
          <table:table-cell office:value-type="float" office:value="837.6" table:style-name="ce13">
            <text:p><text:s/>837,6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4</text:p>
          </table:table-cell>
          <table:table-cell office:value-type="string" table:style-name="ce11">
            <text:p>Manutenzione ordinaria e riparazioni di impianti e macchinari<text:s text:c="194"/></text:p>
          </table:table-cell>
          <table:table-cell office:value-type="string" table:style-name="ce11">
            <text:p>BE - MA TECHNOLOGY DI BERTINI MAURIZIO STEFANO E C. S.A.S.<text:s/></text:p>
          </table:table-cell>
          <table:table-cell table:style-name="ce11"/>
          <table:table-cell office:value-type="string" table:style-name="ce12">
            <text:p>MANUTENZIONE ORDINARIA IMPIANTI E MACCHINARI <text:s/>(tipografia)<text:s text:c="242"/></text:p>
          </table:table-cell>
          <table:table-cell office:value-type="float" office:value="1858.79" table:style-name="ce13">
            <text:p><text:s/>1.858,7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4.002</text:p>
          </table:table-cell>
          <table:table-cell office:value-type="string" table:style-name="ce11">
            <text:p>Servizio mense personale civile<text:s text:c="224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COSTO MENSA - QUOTA A CARICO DIPENDENTI<text:s text:c="261"/></text:p>
          </table:table-cell>
          <table:table-cell office:value-type="float" office:value="6409.51" table:style-name="ce13">
            <text:p><text:s/>6.409,5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999</text:p>
          </table:table-cell>
          <table:table-cell office:value-type="string" table:style-name="ce11">
            <text:p>Altri servizi diversi n.a.c.<text:s text:c="227"/></text:p>
          </table:table-cell>
          <table:table-cell office:value-type="string" table:style-name="ce11">
            <text:p>EDA SERVIZI SOCIETÀ COOPERATIVA IMPRESA SOCIALE ICC</text:p>
          </table:table-cell>
          <table:table-cell table:style-name="ce11"/>
          <table:table-cell office:value-type="string" table:style-name="ce12">
            <text:p>SPESE A TITOLO DI SPONSORIZZAZIONE PER INIZIATIVE DIRETTE DEL CRT - PROMOZIONE CULTURA - QUOTA IMPONIBILE<text:s text:c="195"/></text:p>
          </table:table-cell>
          <table:table-cell office:value-type="float" office:value="3550" table:style-name="ce13">
            <text:p><text:s/>3.55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ltre spese correnti</text:p>
          </table:table-cell>
          <table:table-cell office:value-type="string" table:style-name="ce11">
            <text:p>U.1.10.99.99.999</text:p>
          </table:table-cell>
          <table:table-cell office:value-type="string" table:style-name="ce11">
            <text:p>Altre spese correnti n.a.c.<text:s text:c="228"/></text:p>
          </table:table-cell>
          <table:table-cell office:value-type="string" table:style-name="ce11">
            <text:p>EDA SERVIZI SOCIETÀ COOPERATIVA IMPRESA SOCIALE ICC</text:p>
          </table:table-cell>
          <table:table-cell table:style-name="ce11"/>
          <table:table-cell office:value-type="string" table:style-name="ce12">
            <text:p>SPESE A TITOLO DI SPONSORIZZAZIONE PER INIZIATIVE DIRETTE DEL CRT - PROMOZIONE CULTURA - QUOTA PARTE IVA<text:s text:c="196"/></text:p>
          </table:table-cell>
          <table:table-cell office:value-type="float" office:value="781" table:style-name="ce13">
            <text:p><text:s/>781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999</text:p>
          </table:table-cell>
          <table:table-cell office:value-type="string" table:style-name="ce11">
            <text:p>Altre spese per il personale n.a.c.<text:s text:c="220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SERVIZIO MENSA<text:s text:c="286"/></text:p>
          </table:table-cell>
          <table:table-cell office:value-type="float" office:value="12576.5" table:style-name="ce13">
            <text:p><text:s/>12.576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8</text:p>
          </table:table-cell>
          <table:table-cell office:value-type="string" table:style-name="ce11">
            <text:p>Trasferimenti correnti a Università<text:s text:c="219"/></text:p>
          </table:table-cell>
          <table:table-cell office:value-type="string" table:style-name="ce11">
            <text:p>UNIVERSITA' DEGLI STUDI DI PISA</text:p>
          </table:table-cell>
          <table:table-cell table:style-name="ce11"/>
          <table:table-cell office:value-type="string" table:style-name="ce12">
            <text:p>EVENTI ISTITUZIONALI COMPARTECIPAZIONI ENTI LOCALI L.R. 46/2015<text:s text:c="237"/></text:p>
          </table:table-cell>
          <table:table-cell office:value-type="float" office:value="15000" table:style-name="ce13">
            <text:p><text:s/>15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7T00:00:00" table:style-name="ce10">
            <text:p>27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4.001</text:p>
          </table:table-cell>
          <table:table-cell office:value-type="string" table:style-name="ce11">
            <text:p>Trasferimenti correnti a organismi interni e/o unità locali della amministrazione<text:s text:c="173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TRASFERIMENTO RISORSE GIUNTA REGIONALE PER CONTRIBUTO ANAC<text:s text:c="242"/></text:p>
          </table:table-cell>
          <table:table-cell office:value-type="float" office:value="535" table:style-name="ce13">
            <text:p><text:s/>535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28T00:00:00" table:style-name="ce10">
            <text:p>2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25" table:style-name="ce13">
            <text:p><text:s/>25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28T00:00:00" table:style-name="ce10">
            <text:p>2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76.3" table:style-name="ce13">
            <text:p><text:s/>76,30<text:s text:c="3"/></text:p>
          </table:table-cell>
          <table:table-cell table:number-columns-repeated="16375" table:style-name="ce1"/>
        </table:table-row>
        <table:table-row table:number-rows-repeated="2" table:style-name="ro2">
          <table:table-cell office:value-type="date" office:date-value="2026-05-28T00:00:00" table:style-name="ce10">
            <text:p>2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25.1" table:style-name="ce13">
            <text:p><text:s/>25,1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28T00:00:00" table:style-name="ce10">
            <text:p>2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1443.2" table:style-name="ce13">
            <text:p><text:s/>1.443,2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8T00:00:00" table:style-name="ce10">
            <text:p>28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9</text:p>
          </table:table-cell>
          <table:table-cell office:value-type="string" table:style-name="ce11">
            <text:p>Servizi per le postazioni di lavoro e relativa manutenzione<text:s text:c="196"/></text:p>
          </table:table-cell>
          <table:table-cell office:value-type="string" table:style-name="ce11">
            <text:p>XEROX S.P.A.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222.26" table:style-name="ce13">
            <text:p><text:s/>222,2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9T00:00:00" table:style-name="ce10">
            <text:p>29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9T00:00:00" table:style-name="ce10">
            <text:p>29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999</text:p>
          </table:table-cell>
          <table:table-cell office:value-type="string" table:style-name="ce11">
            <text:p>Altri servizi diversi n.a.c.<text:s text:c="227"/></text:p>
          </table:table-cell>
          <table:table-cell office:value-type="string" table:style-name="ce11">
            <text:p>TRENITALIA SPA</text:p>
          </table:table-cell>
          <table:table-cell table:style-name="ce11"/>
          <table:table-cell office:value-type="string" table:style-name="ce12">
            <text:p>INIZIATIVE DIRETTE DEL CRT - PROMOZIONE CULTURA<text:s text:c="253"/></text:p>
          </table:table-cell>
          <table:table-cell office:value-type="float" office:value="42020" table:style-name="ce13">
            <text:p><text:s/>42.02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9T00:00:00" table:style-name="ce10">
            <text:p>29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5-29T00:00:00" table:style-name="ce10">
            <text:p>29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 PRATO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225.04" table:style-name="ce13">
            <text:p><text:s/>4.225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9T00:00:00" table:style-name="ce10">
            <text:p>29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RTE E MUSICA TOSCANA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541.44000000000005" table:style-name="ce13">
            <text:p><text:s/>541,4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29T00:00:00" table:style-name="ce10">
            <text:p>29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D PODISTICA VALDIPESA<text:s/>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500" table:style-name="ce13">
            <text:p><text:s/>1.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9T00:00:00" table:style-name="ce10">
            <text:p>29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GRUPPO DELLA PIEVE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537.97" table:style-name="ce13">
            <text:p><text:s/>537,9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29T00:00:00" table:style-name="ce10">
            <text:p>29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REGES RETE EUROPEA GRUPPI ED EVENTI STORICI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5-29T00:00:00" table:style-name="ce10">
            <text:p>29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PRO LOCO CORTONA CENTRO STORICO APS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5-29T00:00:00" table:style-name="ce10">
            <text:p>29/05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TURCARET TEATRO APS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529.29" table:style-name="ce13">
            <text:p><text:s/>529,2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3T00:00:00" table:style-name="ce10">
            <text:p>0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FERRAMENTA PAOLETTI</text:p>
          </table:table-cell>
          <table:table-cell table:style-name="ce11"/>
          <table:table-cell table:style-name="ce12"/>
          <table:table-cell office:value-type="float" office:value="4" table:style-name="ce13">
            <text:p><text:s/>4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4T00:00:00" table:style-name="ce10">
            <text:p>04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ltre spese correnti</text:p>
          </table:table-cell>
          <table:table-cell office:value-type="string" table:style-name="ce11">
            <text:p>U.1.10.04.01.001</text:p>
          </table:table-cell>
          <table:table-cell office:value-type="string" table:style-name="ce11">
            <text:p>Premi di assicurazione su beni mobili<text:s text:c="218"/></text:p>
          </table:table-cell>
          <table:table-cell office:value-type="string" table:style-name="ce11">
            <text:p>MARSH SPA</text:p>
          </table:table-cell>
          <table:table-cell table:style-name="ce11"/>
          <table:table-cell office:value-type="string" table:style-name="ce12">
            <text:p>ASSICURAZIONE OPERE D'ARTE<text:s text:c="274"/></text:p>
          </table:table-cell>
          <table:table-cell office:value-type="float" office:value="706.89" table:style-name="ce13">
            <text:p><text:s/>706,8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04T00:00:00" table:style-name="ce10">
            <text:p>04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CANTAGALLO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2967.55" table:style-name="ce13">
            <text:p><text:s/>2.967,5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04T00:00:00" table:style-name="ce10">
            <text:p>04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CASTIGLION FIORENTINO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2971.78" table:style-name="ce13">
            <text:p><text:s/>2.971,7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04T00:00:00" table:style-name="ce10">
            <text:p>04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CERTALDO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817.4" table:style-name="ce13">
            <text:p><text:s/>817,4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04T00:00:00" table:style-name="ce10">
            <text:p>04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OORDINAMENTO ETICO DEI CAREGIVERS ETS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04T00:00:00" table:style-name="ce10">
            <text:p>04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<text:s/>GIOVANI WANNABE APS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04T00:00:00" table:style-name="ce10">
            <text:p>04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LILT FIRENZE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500" table:style-name="ce13">
            <text:p><text:s/>1.5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4</text:p>
          </table:table-cell>
          <table:table-cell office:value-type="string" table:style-name="ce11">
            <text:p>Pubblicità<text:s text:c="244"/></text:p>
          </table:table-cell>
          <table:table-cell office:value-type="string" table:style-name="ce11">
            <text:p>CONTRORADIO SRL</text:p>
          </table:table-cell>
          <table:table-cell table:style-name="ce11"/>
          <table:table-cell office:value-type="string" table:style-name="ce12">
            <text:p>SERVIZI RADIOFONICI<text:s text:c="281"/></text:p>
          </table:table-cell>
          <table:table-cell office:value-type="float" office:value="3107.58" table:style-name="ce13">
            <text:p><text:s/>3.107,5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150" table:style-name="ce13">
            <text:p><text:s/>15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12401.9" table:style-name="ce13">
            <text:p><text:s/>12.401,9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9906.5" table:style-name="ce13">
            <text:p><text:s/>9.906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AUTOSTRADE PER L'ITALIA S.P.A.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76.7" table:style-name="ce13">
            <text:p><text:s/>76,7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FIRENZE PARCHEGGI S.P.A.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3" table:style-name="ce13">
            <text:p><text:s/>3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TELEPASS SPA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19.04" table:style-name="ce13">
            <text:p><text:s/>19,0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ALD AUTOMOTIVE ITALIA SRL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1586" table:style-name="ce13">
            <text:p><text:s/>1.586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4</text:p>
          </table:table-cell>
          <table:table-cell office:value-type="string" table:style-name="ce11">
            <text:p>Noleggi di hardware<text:s text:c="236"/></text:p>
          </table:table-cell>
          <table:table-cell office:value-type="string" table:style-name="ce11">
            <text:p>COPYWORLD SRL</text:p>
          </table:table-cell>
          <table:table-cell table:style-name="ce11"/>
          <table:table-cell office:value-type="string" table:style-name="ce12">
            <text:p>NOLEGGIO DI IMPIANTI MACCHINARI E HARDWARE<text:s text:c="258"/></text:p>
          </table:table-cell>
          <table:table-cell office:value-type="float" office:value="837.6" table:style-name="ce13">
            <text:p><text:s/>837,6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ERVIZI POSTALI E DI SPEDIZIONE<text:s text:c="269"/></text:p>
          </table:table-cell>
          <table:table-cell office:value-type="float" office:value="228.86" table:style-name="ce13">
            <text:p><text:s/>228,8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ERVIZI POSTALI E DI SPEDIZIONE<text:s text:c="269"/></text:p>
          </table:table-cell>
          <table:table-cell office:value-type="float" office:value="73.13" table:style-name="ce13">
            <text:p><text:s/>73,1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12.75" table:style-name="ce13">
            <text:p><text:s/>12,7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ETWEEK TV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283.45" table:style-name="ce13">
            <text:p><text:s/>5.283,4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RTV 38 SPA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7573.94" table:style-name="ce13">
            <text:p><text:s/>7.573,9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6T00:00:00" table:style-name="ce10">
            <text:p>0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MAREMMA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204.43" table:style-name="ce13">
            <text:p><text:s/>6.204,43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6-08T00:00:00" table:style-name="ce10">
            <text:p>08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number-rows-repeated="2" table:style-name="ro2">
          <table:table-cell office:value-type="date" office:date-value="2026-06-08T00:00:00" table:style-name="ce10">
            <text:p>08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2</text:p>
          </table:table-cell>
          <table:table-cell office:value-type="string" table:style-name="ce11">
            <text:p>Telefonia mobile<text:s text:c="239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MOBILE<text:s text:c="284"/></text:p>
          </table:table-cell>
          <table:table-cell office:value-type="float" office:value="674.74" table:style-name="ce13">
            <text:p><text:s/>674,7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08T00:00:00" table:style-name="ce10">
            <text:p>08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ADNKRONOS SPA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160.63" table:style-name="ce13">
            <text:p><text:s/>160,63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6-08T00:00:00" table:style-name="ce10">
            <text:p>08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8T00:00:00" table:style-name="ce10">
            <text:p>08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GRANDUCATO DI TOSCANA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802.34" table:style-name="ce13">
            <text:p><text:s/>5.802,3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08T00:00:00" table:style-name="ce10">
            <text:p>08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ONSULTA DELLE CONTRADE - APS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2</text:p>
          </table:table-cell>
          <table:table-cell office:value-type="string" table:style-name="ce11">
            <text:p>Carburanti, combustibili e lubrificanti<text:s text:c="216"/></text:p>
          </table:table-cell>
          <table:table-cell office:value-type="string" table:style-name="ce11">
            <text:p>KUWAIT PETROLEUM ITALIA SPA</text:p>
          </table:table-cell>
          <table:table-cell table:style-name="ce11"/>
          <table:table-cell office:value-type="string" table:style-name="ce12">
            <text:p>CARBURANTI<text:s text:c="290"/></text:p>
          </table:table-cell>
          <table:table-cell office:value-type="float" office:value="601.07000000000005" table:style-name="ce13">
            <text:p><text:s/>601,07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ALD AUTOMOTIVE ITALIA SRL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619.44000000000005" table:style-name="ce13">
            <text:p><text:s/>619,44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NOLEGGIO BENI DI TERZI<text:s text:c="278"/></text:p>
          </table:table-cell>
          <table:table-cell office:value-type="float" office:value="76.47" table:style-name="ce13">
            <text:p><text:s/>76,4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999</text:p>
          </table:table-cell>
          <table:table-cell office:value-type="string" table:style-name="ce11">
            <text:p>Altri servizi diversi n.a.c.<text:s text:c="227"/></text:p>
          </table:table-cell>
          <table:table-cell office:value-type="string" table:style-name="ce11">
            <text:p>FONDAZIONE GIACOMO BRODOLINI SRL SB</text:p>
          </table:table-cell>
          <table:table-cell table:style-name="ce11"/>
          <table:table-cell office:value-type="string" table:style-name="ce12">
            <text:p>SERVIZI DI SUPPORTO PER FAVORIRE LO SVILUPPO ECONOMICO E LA COMPETITIVITA' DELLE IMPRESE TOSCANE A LIVELLO INTERNAZIONALE<text:s text:c="179"/></text:p>
          </table:table-cell>
          <table:table-cell office:value-type="float" office:value="16222.77" table:style-name="ce13">
            <text:p><text:s/>16.222,7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999</text:p>
          </table:table-cell>
          <table:table-cell office:value-type="string" table:style-name="ce11">
            <text:p>Altri servizi diversi n.a.c.<text:s text:c="227"/></text:p>
          </table:table-cell>
          <table:table-cell office:value-type="string" table:style-name="ce11">
            <text:p>HARMONIC INNOVATION XCELERATOR S.R.L.</text:p>
          </table:table-cell>
          <table:table-cell table:style-name="ce11"/>
          <table:table-cell office:value-type="string" table:style-name="ce12">
            <text:p>SERVIZI DI SUPPORTO PER FAVORIRE LO SVILUPPO ECONOMICO E LA COMPETITIVITA' DELLE IMPRESE TOSCANE A LIVELLO INTERNAZIONALE<text:s text:c="179"/></text:p>
          </table:table-cell>
          <table:table-cell office:value-type="float" office:value="13113.16" table:style-name="ce13">
            <text:p><text:s/>13.113,1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ltre spese correnti</text:p>
          </table:table-cell>
          <table:table-cell office:value-type="string" table:style-name="ce11">
            <text:p>U.1.10.04.01.001</text:p>
          </table:table-cell>
          <table:table-cell office:value-type="string" table:style-name="ce11">
            <text:p>Premi di assicurazione su beni mobili<text:s text:c="218"/></text:p>
          </table:table-cell>
          <table:table-cell office:value-type="string" table:style-name="ce11">
            <text:p>MARSH SPA</text:p>
          </table:table-cell>
          <table:table-cell table:style-name="ce11"/>
          <table:table-cell office:value-type="string" table:style-name="ce12">
            <text:p>ASSICURAZIONE OPERE D'ARTE<text:s text:c="274"/></text:p>
          </table:table-cell>
          <table:table-cell office:value-type="float" office:value="2.5" table:style-name="ce13">
            <text:p><text:s/>2,5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ltre spese correnti</text:p>
          </table:table-cell>
          <table:table-cell office:value-type="string" table:style-name="ce11">
            <text:p>U.1.10.04.01.001</text:p>
          </table:table-cell>
          <table:table-cell office:value-type="string" table:style-name="ce11">
            <text:p>Premi di assicurazione su beni mobili<text:s text:c="218"/></text:p>
          </table:table-cell>
          <table:table-cell office:value-type="string" table:style-name="ce11">
            <text:p>MARSH SPA</text:p>
          </table:table-cell>
          <table:table-cell table:style-name="ce11"/>
          <table:table-cell office:value-type="string" table:style-name="ce12">
            <text:p>ASSICURAZIONE OPERE D'ARTE<text:s text:c="274"/></text:p>
          </table:table-cell>
          <table:table-cell office:value-type="float" office:value="195" table:style-name="ce13">
            <text:p><text:s/>195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9T00:00:00" table:style-name="ce16">
            <text:p>09/06/2026</text:p>
          </table:table-cell>
          <table:table-cell office:value-type="string" table:style-name="ce17">
            <text:p>Spese correnti</text:p>
          </table:table-cell>
          <table:table-cell office:value-type="string" table:style-name="ce17">
            <text:p>Altre spese correnti</text:p>
          </table:table-cell>
          <table:table-cell office:value-type="string" table:style-name="ce17">
            <text:p>U.1.10.04.01.001</text:p>
          </table:table-cell>
          <table:table-cell office:value-type="string" table:style-name="ce17">
            <text:p>Premi di assicurazione su beni mobili<text:s text:c="218"/></text:p>
          </table:table-cell>
          <table:table-cell office:value-type="string" table:style-name="ce17">
            <text:p>MARSH SPA</text:p>
          </table:table-cell>
          <table:table-cell table:style-name="ce17"/>
          <table:table-cell office:value-type="string" table:style-name="ce18">
            <text:p>ASSICURAZIONE OPERE D'ARTE<text:s text:c="274"/></text:p>
          </table:table-cell>
          <table:table-cell office:value-type="float" office:value="412.46" table:style-name="ce19">
            <text:p><text:s/>412,4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ltre spese correnti</text:p>
          </table:table-cell>
          <table:table-cell office:value-type="string" table:style-name="ce11">
            <text:p>U.1.10.04.01.001</text:p>
          </table:table-cell>
          <table:table-cell office:value-type="string" table:style-name="ce11">
            <text:p>Premi di assicurazione su beni mobili<text:s text:c="218"/></text:p>
          </table:table-cell>
          <table:table-cell office:value-type="string" table:style-name="ce11">
            <text:p>MARSH SPA</text:p>
          </table:table-cell>
          <table:table-cell table:style-name="ce11"/>
          <table:table-cell office:value-type="string" table:style-name="ce12">
            <text:p>ASSICURAZIONE OPERE D'ARTE<text:s text:c="274"/></text:p>
          </table:table-cell>
          <table:table-cell office:value-type="float" office:value="48.61" table:style-name="ce13">
            <text:p><text:s/>48,6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CANALE 50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388.16" table:style-name="ce13">
            <text:p><text:s/>6.388,1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COMUNICA ITALIA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225.96" table:style-name="ce13">
            <text:p><text:s/>4.225,9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MEDIA VIDEO - ANTENNA 3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2947.89" table:style-name="ce13">
            <text:p><text:s/>2.947,8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OI TV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192.1899999999996" table:style-name="ce13">
            <text:p><text:s/>5.192,1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.T.I. MEDIA SOCIETÀ COOPERATIVA<text:s/>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66.69" table:style-name="ce13">
            <text:p><text:s/>666,6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09T00:00:00" table:style-name="ce10">
            <text:p>0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R TELEITALIA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916.94" table:style-name="ce13">
            <text:p><text:s/>5.916,9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0T00:00:00" table:style-name="ce10">
            <text:p>1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347.73" table:style-name="ce13">
            <text:p><text:s/>347,7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0T00:00:00" table:style-name="ce10">
            <text:p>1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376.97" table:style-name="ce13">
            <text:p><text:s/>376,97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0T00:00:00" table:style-name="ce10">
            <text:p>1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810.38" table:style-name="ce13">
            <text:p><text:s/>810,3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0T00:00:00" table:style-name="ce10">
            <text:p>1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004</text:p>
          </table:table-cell>
          <table:table-cell office:value-type="string" table:style-name="ce11">
            <text:p>Acquisto di servizi per formazione obbligatoria<text:s text:c="208"/></text:p>
          </table:table-cell>
          <table:table-cell office:value-type="string" table:style-name="ce11">
            <text:p>COOAF S.R.L. – COOPERATIVA AUTOSCUOLE FIORENTINE</text:p>
          </table:table-cell>
          <table:table-cell table:style-name="ce11"/>
          <table:table-cell office:value-type="string" table:style-name="ce12">
            <text:p>SPESE PER LA FORMAZIONE OBBLIGATORIA DEL PERSONALE DEL CONSIGLIO<text:s text:c="236"/></text:p>
          </table:table-cell>
          <table:table-cell office:value-type="float" office:value="330" table:style-name="ce13">
            <text:p><text:s/>33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0T00:00:00" table:style-name="ce10">
            <text:p>1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004</text:p>
          </table:table-cell>
          <table:table-cell office:value-type="string" table:style-name="ce11">
            <text:p>Acquisto di servizi per formazione obbligatoria<text:s text:c="208"/></text:p>
          </table:table-cell>
          <table:table-cell office:value-type="string" table:style-name="ce11">
            <text:p>VEGA FORMAZIONE SRL</text:p>
          </table:table-cell>
          <table:table-cell table:style-name="ce11"/>
          <table:table-cell office:value-type="string" table:style-name="ce12">
            <text:p>SPESE PER LA FORMAZIONE OBBLIGATORIA DEL PERSONALE DEL CONSIGLIO<text:s text:c="236"/></text:p>
          </table:table-cell>
          <table:table-cell office:value-type="float" office:value="234" table:style-name="ce13">
            <text:p><text:s/>2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0T00:00:00" table:style-name="ce10">
            <text:p>1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DOT BEYOND SRL</text:p>
          </table:table-cell>
          <table:table-cell table:style-name="ce11"/>
          <table:table-cell office:value-type="string" table:style-name="ce12">
            <text:p>ACQUISTO RISORSE DIGITALI CONDIVISE CON COBIRE - RISORSE VINCOLATE<text:s text:c="234"/></text:p>
          </table:table-cell>
          <table:table-cell office:value-type="float" office:value="5040" table:style-name="ce13">
            <text:p><text:s/>5.04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0T00:00:00" table:style-name="ce10">
            <text:p>1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G.S.A. GRUPPO SERVIZI ASSOCIATI SPA</text:p>
          </table:table-cell>
          <table:table-cell table:style-name="ce11"/>
          <table:table-cell office:value-type="string" table:style-name="ce12">
            <text:p>SPESE PER SERVIZI DI PORTINERIA - ACCOGLIENZA UTENTI CORECOM PER FUNZIONI DELEGATE DA AGCOM<text:s text:c="209"/></text:p>
          </table:table-cell>
          <table:table-cell office:value-type="float" office:value="2360.11" table:style-name="ce13">
            <text:p><text:s/>2.360,1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0T00:00:00" table:style-name="ce10">
            <text:p>1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G.S.A. GRUPPO SERVIZI ASSOCIATI SPA</text:p>
          </table:table-cell>
          <table:table-cell table:style-name="ce11"/>
          <table:table-cell office:value-type="string" table:style-name="ce12">
            <text:p>SPESE PER SERVIZIO DI PORTINERIA<text:s text:c="268"/></text:p>
          </table:table-cell>
          <table:table-cell office:value-type="float" office:value="32902.04" table:style-name="ce13">
            <text:p><text:s/>32.902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0T00:00:00" table:style-name="ce10">
            <text:p>1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ISTITUTO DI VIGILANZA COOPSERVICE S.P.A</text:p>
          </table:table-cell>
          <table:table-cell table:style-name="ce11"/>
          <table:table-cell office:value-type="string" table:style-name="ce12">
            <text:p>SPESE PER SERVIZIO DI VIGILANZA ARMATA<text:s text:c="262"/></text:p>
          </table:table-cell>
          <table:table-cell office:value-type="float" office:value="264.29000000000002" table:style-name="ce13">
            <text:p><text:s/>264,2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0T00:00:00" table:style-name="ce10">
            <text:p>1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4</text:p>
          </table:table-cell>
          <table:table-cell office:value-type="string" table:style-name="ce11">
            <text:p>Stampa e rilegatura<text:s text:c="236"/></text:p>
          </table:table-cell>
          <table:table-cell office:value-type="string" table:style-name="ce11">
            <text:p>LEGATORIA RESTAURO BOLDRINI ALDO SRL</text:p>
          </table:table-cell>
          <table:table-cell table:style-name="ce11"/>
          <table:table-cell office:value-type="string" table:style-name="ce12">
            <text:p>RILEGATURA PERIODICI E ALTRO MATERIALE<text:s text:c="262"/></text:p>
          </table:table-cell>
          <table:table-cell office:value-type="float" office:value="4640.75" table:style-name="ce13">
            <text:p><text:s/>4.640,7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50" table:style-name="ce13">
            <text:p><text:s/>3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office:value-type="string" table:style-name="ce11">
            <text:p>RICINA SOCIETÀ COOPERATIVA</text:p>
          </table:table-cell>
          <table:table-cell table:style-name="ce11"/>
          <table:table-cell office:value-type="string" table:style-name="ce12">
            <text:p>TRASCRIZIONI SEDUTE CONSILIARI E SEDUTE COMMISSIONI CONSILIARI<text:s text:c="238"/></text:p>
          </table:table-cell>
          <table:table-cell office:value-type="float" office:value="3194.09" table:style-name="ce13">
            <text:p><text:s/>3.194,0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9.75" table:style-name="ce13">
            <text:p><text:s/>29,7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1.002</text:p>
          </table:table-cell>
          <table:table-cell office:value-type="string" table:style-name="ce11">
            <text:p>Trasferimenti correnti a Ministero dell'Istruzione - Istituzioni scolastiche<text:s text:c="179"/></text:p>
          </table:table-cell>
          <table:table-cell office:value-type="string" table:style-name="ce11">
            <text:p>ISTITUTO SUPERIORE GALILEI PACINOTTI</text:p>
          </table:table-cell>
          <table:table-cell table:style-name="ce11"/>
          <table:table-cell office:value-type="string" table:style-name="ce12">
            <text:p>FESTA DELLA TOSCANA L.R 46/2015 - COMPARTECIPAZIONI PER PROGETTI PROMOSSI DA AMMINISTRAZIONI CENTRALI<text:s text:c="199"/></text:p>
          </table:table-cell>
          <table:table-cell office:value-type="float" office:value="1146.27" table:style-name="ce13">
            <text:p><text:s/>1.146,2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TERRICCIOLA</text:p>
          </table:table-cell>
          <table:table-cell table:style-name="ce11"/>
          <table:table-cell office:value-type="string" table:style-name="ce12">
            <text:p>GIORNATA DELL'EUROPA L.R 10/2021 - COMPARTECIPAZIONI ENTI LOCALI<text:s text:c="236"/></text:p>
          </table:table-cell>
          <table:table-cell office:value-type="float" office:value="2500" table:style-name="ce13">
            <text:p><text:s/>2.5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RADIOSIENATV SRL<text:s/>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2538.1" table:style-name="ce13">
            <text:p><text:s/>2.538,1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 IRIDE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1799.46" table:style-name="ce13">
            <text:p><text:s/>1.799,4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TRURIA 2000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982.6000000000004" table:style-name="ce13">
            <text:p><text:s/>4.982,6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OSCANA TV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7740.11" table:style-name="ce13">
            <text:p><text:s/>7.740,1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1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315.59" table:style-name="ce13">
            <text:p><text:s/>3.315,5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PS PRO LOCO VINCI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367.74" table:style-name="ce13">
            <text:p><text:s/>367,7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.S.D. SBANDIERATORI DEI BORGHI E SESTIERI FIORENTINI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500" table:style-name="ce13">
            <text:p><text:s/>1.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ITTÀ DEI PRESEPI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398.45" table:style-name="ce13">
            <text:p><text:s/>1.398,4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"GRUPPO DI PISA"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838.7" table:style-name="ce13">
            <text:p><text:s/>1.838,7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I CAVALIERI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IL CONTRAPPUNTO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506.73" table:style-name="ce13">
            <text:p><text:s/>506,7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IL CONTRAPPUNTO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534.41" table:style-name="ce13">
            <text:p><text:s/>1.534,4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FONDAZIONE MUSEO S. CECILIA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433.85" table:style-name="ce13">
            <text:p><text:s/>433,8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GRVITALIA APS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650.77" table:style-name="ce13">
            <text:p><text:s/>650,7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1T00:00:00" table:style-name="ce10">
            <text:p>11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SOC. FILARMONICA GIUSEPPE VERDI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864.6" table:style-name="ce13">
            <text:p><text:s/>1.864,6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2T00:00:00" table:style-name="ce10">
            <text:p>1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336.68" table:style-name="ce13">
            <text:p><text:s/>336,6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2T00:00:00" table:style-name="ce10">
            <text:p>1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LEASYS ITALIA SPA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164.07" table:style-name="ce13">
            <text:p><text:s/>164,07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2T00:00:00" table:style-name="ce10">
            <text:p>1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LEASYS ITALIA SPA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623.41999999999996" table:style-name="ce13">
            <text:p><text:s/>623,4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2T00:00:00" table:style-name="ce10">
            <text:p>1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5</text:p>
          </table:table-cell>
          <table:table-cell office:value-type="string" table:style-name="ce11">
            <text:p>Servizi per i sistemi e relativa manutenzione<text:s text:c="210"/></text:p>
          </table:table-cell>
          <table:table-cell office:value-type="string" table:style-name="ce11">
            <text:p>EXPOMEETING SRL</text:p>
          </table:table-cell>
          <table:table-cell table:style-name="ce11"/>
          <table:table-cell office:value-type="string" table:style-name="ce12">
            <text:p>SERVIZI PER I SISTEMI E RELATIVA MANUTENZIONE SUPPORTO AREA SISTEMISTICA<text:s text:c="228"/></text:p>
          </table:table-cell>
          <table:table-cell office:value-type="float" office:value="3966.72" table:style-name="ce13">
            <text:p><text:s/>3.966,72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2T00:00:00" table:style-name="ce10">
            <text:p>1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002</text:p>
          </table:table-cell>
          <table:table-cell office:value-type="string" table:style-name="ce11">
            <text:p>Buoni pasto<text:s text:c="244"/></text:p>
          </table:table-cell>
          <table:table-cell office:value-type="string" table:style-name="ce11">
            <text:p>PELLEGRINI S.P.A.</text:p>
          </table:table-cell>
          <table:table-cell table:style-name="ce11"/>
          <table:table-cell office:value-type="string" table:style-name="ce12">
            <text:p>BUONI PASTO<text:s text:c="289"/></text:p>
          </table:table-cell>
          <table:table-cell office:value-type="float" office:value="1061.26" table:style-name="ce13">
            <text:p><text:s/>1.061,2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2T00:00:00" table:style-name="ce10">
            <text:p>1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PALAIA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2961.9" table:style-name="ce13">
            <text:p><text:s/>2.961,9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2T00:00:00" table:style-name="ce10">
            <text:p>1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PONTEDERA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3974.6" table:style-name="ce13">
            <text:p><text:s/>3.974,6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2T00:00:00" table:style-name="ce10">
            <text:p>12/06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10.002</text:p>
          </table:table-cell>
          <table:table-cell office:value-type="string" table:style-name="ce11">
            <text:p>Fabbricati ad uso commerciale di valore culturale, storico ed artistico<text:s text:c="184"/></text:p>
          </table:table-cell>
          <table:table-cell office:value-type="string" table:style-name="ce11">
            <text:p>VEOLIA ITALIA S.P.A.</text:p>
          </table:table-cell>
          <table:table-cell table:style-name="ce11"/>
          <table:table-cell office:value-type="string" table:style-name="ce12">
            <text:p>MANUTENZIONE IMMOBILI-SPESE DI INVESTIMENTO<text:s text:c="257"/></text:p>
          </table:table-cell>
          <table:table-cell office:value-type="float" office:value="1370.99" table:style-name="ce13">
            <text:p><text:s/>1.370,9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2T00:00:00" table:style-name="ce10">
            <text:p>12/06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10.002</text:p>
          </table:table-cell>
          <table:table-cell office:value-type="string" table:style-name="ce11">
            <text:p>Fabbricati ad uso commerciale di valore culturale, storico ed artistico<text:s text:c="184"/></text:p>
          </table:table-cell>
          <table:table-cell office:value-type="string" table:style-name="ce11">
            <text:p>VEOLIA ITALIA S.P.A.</text:p>
          </table:table-cell>
          <table:table-cell table:style-name="ce11"/>
          <table:table-cell office:value-type="string" table:style-name="ce12">
            <text:p>MANUTENZIONE IMMOBILI-SPESE DI INVESTIMENTO<text:s text:c="257"/></text:p>
          </table:table-cell>
          <table:table-cell office:value-type="float" office:value="35429.53" table:style-name="ce13">
            <text:p><text:s/>35.429,5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1</text:p>
          </table:table-cell>
          <table:table-cell office:value-type="string" table:style-name="ce11">
            <text:p>Carta, cancelleria e stampati<text:s text:c="226"/></text:p>
          </table:table-cell>
          <table:table-cell office:value-type="string" table:style-name="ce11">
            <text:p>VALSECCHI CANCELLERIA S.R.L.</text:p>
          </table:table-cell>
          <table:table-cell table:style-name="ce11"/>
          <table:table-cell office:value-type="string" table:style-name="ce12">
            <text:p>CARTA CANCELLERIA E STAMPATI TIPOGRAFIA<text:s text:c="261"/></text:p>
          </table:table-cell>
          <table:table-cell office:value-type="float" office:value="2520.06" table:style-name="ce13">
            <text:p><text:s/>2.520,0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1</text:p>
          </table:table-cell>
          <table:table-cell office:value-type="string" table:style-name="ce11">
            <text:p>Carta, cancelleria e stampati<text:s text:c="226"/></text:p>
          </table:table-cell>
          <table:table-cell office:value-type="string" table:style-name="ce11">
            <text:p>VALSECCHI CANCELLERIA S.R.L.</text:p>
          </table:table-cell>
          <table:table-cell table:style-name="ce11"/>
          <table:table-cell office:value-type="string" table:style-name="ce12">
            <text:p>CARTA CANCELLERIA E STAMPATI TIPOGRAFIA<text:s text:c="261"/></text:p>
          </table:table-cell>
          <table:table-cell office:value-type="float" office:value="1514.95" table:style-name="ce13">
            <text:p><text:s/>1.514,9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50" table:style-name="ce13">
            <text:p><text:s/>2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6</text:p>
          </table:table-cell>
          <table:table-cell office:value-type="string" table:style-name="ce11">
            <text:p>Rimozione e smaltimento di rifiuti tossico-nocivi e di altri materiali<text:s text:c="185"/></text:p>
          </table:table-cell>
          <table:table-cell office:value-type="string" table:style-name="ce11">
            <text:p>PLURES SPA</text:p>
          </table:table-cell>
          <table:table-cell table:style-name="ce11"/>
          <table:table-cell office:value-type="string" table:style-name="ce12">
            <text:p>SMALTIMENTO RIFIUTI INGOMBRANTI E SPECIALI<text:s text:c="258"/></text:p>
          </table:table-cell>
          <table:table-cell office:value-type="float" office:value="1412.48" table:style-name="ce13">
            <text:p><text:s/>1.412,4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IRAP ASSEGNI VITALIZI DIRETTI E INDIRETTI (l.r. 3/2009)<text:s text:c="245"/></text:p>
          </table:table-cell>
          <table:table-cell office:value-type="float" office:value="36915.5" table:style-name="ce13">
            <text:p><text:s/>36.915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AMMINISTRATORI<text:s text:c="275"/></text:p>
          </table:table-cell>
          <table:table-cell office:value-type="float" office:value="6022.96" table:style-name="ce13">
            <text:p><text:s/>6.022,9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AMMINISTRATORI<text:s text:c="275"/></text:p>
          </table:table-cell>
          <table:table-cell office:value-type="float" office:value="28379.16" table:style-name="ce13">
            <text:p><text:s/>28.379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COMMISSIONE PARI OPPORTUNITA'<text:s text:c="260"/></text:p>
          </table:table-cell>
          <table:table-cell office:value-type="float" office:value="301.64999999999998" table:style-name="ce13">
            <text:p><text:s/>301,6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CORECOM<text:s text:c="282"/></text:p>
          </table:table-cell>
          <table:table-cell office:value-type="float" office:value="589.11" table:style-name="ce13">
            <text:p><text:s/>589,1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GARANTE DELLE PERSONE SOTTOPOSTE A MISURE RESTRITTIVE DELLA LIBERTA' PERSONALE<text:s text:c="211"/></text:p>
          </table:table-cell>
          <table:table-cell office:value-type="float" office:value="334.46" table:style-name="ce13">
            <text:p><text:s/>334,4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GARANTE PER L'INFANZIA E L'ADOLESCENZA<text:s text:c="251"/></text:p>
          </table:table-cell>
          <table:table-cell office:value-type="float" office:value="211.82" table:style-name="ce13">
            <text:p><text:s/>211,8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 IRAP DIFENSORE CIVICO<text:s text:c="274"/></text:p>
          </table:table-cell>
          <table:table-cell office:value-type="float" office:value="477.83" table:style-name="ce13">
            <text:p><text:s/>477,8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5T00:00:00" table:style-name="ce10">
            <text:p>1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LIVORNO</text:p>
          </table:table-cell>
          <table:table-cell table:style-name="ce11"/>
          <table:table-cell office:value-type="string" table:style-name="ce12">
            <text:p>EVENTI ISTITUZIONALI COMPARTECIPAZIONI ENTI LOCALI L.R. 46/2015<text:s text:c="237"/></text:p>
          </table:table-cell>
          <table:table-cell office:value-type="float" office:value="9192.23" table:style-name="ce13">
            <text:p><text:s/>9.192,2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162.4" table:style-name="ce13">
            <text:p><text:s/>2.162,4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PONENTI CORECOM<text:s text:c="256"/></text:p>
          </table:table-cell>
          <table:table-cell office:value-type="float" office:value="81.02" table:style-name="ce13">
            <text:p><text:s/>81,0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999</text:p>
          </table:table-cell>
          <table:table-cell office:value-type="string" table:style-name="ce11">
            <text:p>Acquisto di servizi per altre spese per formazione e addestramento n.a.c.<text:s text:c="182"/></text:p>
          </table:table-cell>
          <table:table-cell office:value-type="string" table:style-name="ce11">
            <text:p>UNIVERSITA' DEGLI STUDI DI FIRENZE</text:p>
          </table:table-cell>
          <table:table-cell table:style-name="ce11"/>
          <table:table-cell office:value-type="string" table:style-name="ce12">
            <text:p>SPESE PER LA FORMAZIONE NON OBBLIGATORIA DEL PERSONALE DEL CONSIGLIO<text:s text:c="232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1</text:p>
          </table:table-cell>
          <table:table-cell office:value-type="string" table:style-name="ce11">
            <text:p>Telefonia fissa<text:s text:c="24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FISSA<text:s text:c="285"/></text:p>
          </table:table-cell>
          <table:table-cell office:value-type="float" office:value="266.92" table:style-name="ce13">
            <text:p><text:s/>266,9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S.IN.T. -SISTEMA INTEGRATO CONSORZIO</text:p>
          </table:table-cell>
          <table:table-cell table:style-name="ce11"/>
          <table:table-cell office:value-type="string" table:style-name="ce12">
            <text:p>DEPOSITO MATERIALE VARIO<text:s text:c="276"/></text:p>
          </table:table-cell>
          <table:table-cell office:value-type="float" office:value="1397.57" table:style-name="ce13">
            <text:p><text:s/>1.397,5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CCADEMIA INTERNAZIONALE DEL CEPPO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2201.2600000000002" table:style-name="ce13">
            <text:p><text:s/>2.201,2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RCI BASSA VAL DI CECINA COMITATO TERRITORIALE A.P.S. - ET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2201.2600000000002" table:style-name="ce13">
            <text:p><text:s/>2.201,2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CLASSICUM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500" table:style-name="ce13">
            <text:p><text:s/>1.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PONTREMOLESE VASCO BIANCHI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REGES RETE EUROPEA GRUPPI ED EVENTI STORICI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694.16" table:style-name="ce13">
            <text:p><text:s/>694,1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FIERA DEL LIBRO TOSCANO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379.03" table:style-name="ce13">
            <text:p><text:s/>1.379,0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OMPAGNIA BALESTRIERI CITTA' DI VOLTERRA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694.16" table:style-name="ce13">
            <text:p><text:s/>694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ONFRATERNITA DI MISERICORDIA DI CELLE SUL RIGO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650.77" table:style-name="ce13">
            <text:p><text:s/>650,7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ROCE ROSSA ITALIANA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MOTUS A.C.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709.22" table:style-name="ce13">
            <text:p><text:s/>1.709,2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SGABUZZINI STORICI AP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340.18" table:style-name="ce13">
            <text:p><text:s/>1.340,1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7T00:00:00" table:style-name="ce10">
            <text:p>17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TEATRO C'ART COMIC EDUCATION ONLU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845.18" table:style-name="ce13">
            <text:p><text:s/>1.845,1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9T00:00:00" table:style-name="ce10">
            <text:p>1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1</text:p>
          </table:table-cell>
          <table:table-cell office:value-type="string" table:style-name="ce11">
            <text:p>Carta, cancelleria e stampati<text:s text:c="226"/></text:p>
          </table:table-cell>
          <table:table-cell office:value-type="string" table:style-name="ce11">
            <text:p>VALSECCHI CANCELLERIA S.R.L.</text:p>
          </table:table-cell>
          <table:table-cell table:style-name="ce11"/>
          <table:table-cell office:value-type="string" table:style-name="ce12">
            <text:p>CARTA CANCELLERIA E STAMPATI TIPOGRAFIA<text:s text:c="261"/></text:p>
          </table:table-cell>
          <table:table-cell office:value-type="float" office:value="2319.7600000000002" table:style-name="ce13">
            <text:p><text:s/>2.319,7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9T00:00:00" table:style-name="ce10">
            <text:p>1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269.77999999999997" table:style-name="ce13">
            <text:p><text:s/>269,7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19T00:00:00" table:style-name="ce10">
            <text:p>1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42.46" table:style-name="ce13">
            <text:p><text:s/>42,4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9T00:00:00" table:style-name="ce10">
            <text:p>1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2</text:p>
          </table:table-cell>
          <table:table-cell office:value-type="string" table:style-name="ce11">
            <text:p>Servizi di pulizia e lavanderia<text:s text:c="224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PULIZIA<text:s text:c="272"/></text:p>
          </table:table-cell>
          <table:table-cell office:value-type="float" office:value="37455.160000000003" table:style-name="ce13">
            <text:p><text:s/>37.455,1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19T00:00:00" table:style-name="ce10">
            <text:p>1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3</text:p>
          </table:table-cell>
          <table:table-cell office:value-type="string" table:style-name="ce11">
            <text:p>Trasporti, traslochi e facchinaggio<text:s text:c="220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FACCHINAGGIO<text:s text:c="267"/></text:p>
          </table:table-cell>
          <table:table-cell office:value-type="float" office:value="8306.9599999999991" table:style-name="ce13">
            <text:p><text:s/>8.306,9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9T00:00:00" table:style-name="ce10">
            <text:p>1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ltre spese correnti</text:p>
          </table:table-cell>
          <table:table-cell office:value-type="string" table:style-name="ce11">
            <text:p>U.1.10.04.01.001</text:p>
          </table:table-cell>
          <table:table-cell office:value-type="string" table:style-name="ce11">
            <text:p>Premi di assicurazione su beni mobili<text:s text:c="218"/></text:p>
          </table:table-cell>
          <table:table-cell office:value-type="string" table:style-name="ce11">
            <text:p>MARSH SPA</text:p>
          </table:table-cell>
          <table:table-cell table:style-name="ce11"/>
          <table:table-cell office:value-type="string" table:style-name="ce12">
            <text:p>ASSICURAZIONE OPERE D'ARTE<text:s text:c="274"/></text:p>
          </table:table-cell>
          <table:table-cell office:value-type="float" office:value="97.22" table:style-name="ce13">
            <text:p><text:s/>97,22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19T00:00:00" table:style-name="ce10">
            <text:p>1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 LIBERA SPA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232.07" table:style-name="ce13">
            <text:p><text:s/>6.232,0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AVENTI DIRITTO ASSEGNO VITALIZIO</text:p>
          </table:table-cell>
          <table:table-cell table:style-name="ce11"/>
          <table:table-cell office:value-type="string" table:style-name="ce12">
            <text:p>ASSEGNI VITALIZI DIRETTI E INDIRETTI (l.r. 3/2009)<text:s text:c="250"/></text:p>
          </table:table-cell>
          <table:table-cell office:value-type="float" office:value="431241.47" table:style-name="ce13">
            <text:p><text:s/>431.241,4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58673.04" table:style-name="ce13">
            <text:p><text:s/>58.673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84972.2" table:style-name="ce13">
            <text:p><text:s/>184.972,2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15727.13" table:style-name="ce13">
            <text:p><text:s/>115.727,1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2185.92" table:style-name="ce13">
            <text:p><text:s/>12.185,9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3172.83" table:style-name="ce13">
            <text:p><text:s/>33.172,8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MISSIONI ESTERO CONSIGLIERI<text:s text:c="273"/></text:p>
          </table:table-cell>
          <table:table-cell office:value-type="float" office:value="1184.32" table:style-name="ce13">
            <text:p><text:s/>1.184,3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9982.080000000002" table:style-name="ce13">
            <text:p><text:s/>19.982,0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84480.62" table:style-name="ce13">
            <text:p><text:s/>84.480,6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8634.480000000003" table:style-name="ce13">
            <text:p><text:s/>38.634,4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50" table:style-name="ce13">
            <text:p><text:s/>25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2</text:p>
          </table:table-cell>
          <table:table-cell office:value-type="string" table:style-name="ce11">
            <text:p>Telefonia mobile<text:s text:c="239"/></text:p>
          </table:table-cell>
          <table:table-cell office:value-type="string" table:style-name="ce11">
            <text:p>TELECOM ITALIA SPA</text:p>
          </table:table-cell>
          <table:table-cell table:style-name="ce11"/>
          <table:table-cell office:value-type="string" table:style-name="ce12">
            <text:p>TELEFONIA MOBILE<text:s text:c="284"/></text:p>
          </table:table-cell>
          <table:table-cell office:value-type="float" office:value="3133.12" table:style-name="ce13">
            <text:p><text:s/>3.133,1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TAI SOFTWARE SOLUTION SRL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48.68" table:style-name="ce13">
            <text:p><text:s/>48,6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9</text:p>
          </table:table-cell>
          <table:table-cell office:value-type="string" table:style-name="ce11">
            <text:p>Servizi per le postazioni di lavoro e relativa manutenzione<text:s text:c="196"/></text:p>
          </table:table-cell>
          <table:table-cell office:value-type="string" table:style-name="ce11">
            <text:p>DATA POS S.R.L.</text:p>
          </table:table-cell>
          <table:table-cell table:style-name="ce11"/>
          <table:table-cell office:value-type="string" table:style-name="ce12">
            <text:p>SERVIZI DI SUPPORTO ALLE POSTAZIONI DI LAVORO E RELATIVA MANUTENZIONE<text:s text:c="231"/></text:p>
          </table:table-cell>
          <table:table-cell office:value-type="float" office:value="30411.46" table:style-name="ce13">
            <text:p><text:s/>30.411,4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TEATRO SOLARE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808.45" table:style-name="ce13">
            <text:p><text:s/>808,4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TURISTICA PRO LOCO CERRETO GUIDI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694.16" table:style-name="ce13">
            <text:p><text:s/>694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LIL JC APS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737.54" table:style-name="ce13">
            <text:p><text:s/>737,5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07.001</text:p>
          </table:table-cell>
          <table:table-cell office:value-type="string" table:style-name="ce11">
            <text:p>Server<text:s text:c="249"/></text:p>
          </table:table-cell>
          <table:table-cell office:value-type="string" table:style-name="ce11">
            <text:p>SCHNEIDER ELECTRIC SPA</text:p>
          </table:table-cell>
          <table:table-cell table:style-name="ce11"/>
          <table:table-cell office:value-type="string" table:style-name="ce12">
            <text:p>SERVER E APPARATI DI TELECOMUNICAZIONE<text:s text:c="262"/></text:p>
          </table:table-cell>
          <table:table-cell office:value-type="float" office:value="10394.4" table:style-name="ce13">
            <text:p><text:s/>10.394,4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2T00:00:00" table:style-name="ce10">
            <text:p>22/06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TAI SOFTWARE SOLUTION SRL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6161" table:style-name="ce13">
            <text:p><text:s/>6.161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721.37" table:style-name="ce13">
            <text:p><text:s/>721,3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895.34" table:style-name="ce13">
            <text:p><text:s/>895,3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430.07" table:style-name="ce13">
            <text:p><text:s/>430,0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17.94" table:style-name="ce13">
            <text:p><text:s/>117,9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98.28" table:style-name="ce13">
            <text:p><text:s/>98,28<text:s text:c="3"/></text:p>
          </table:table-cell>
          <table:table-cell table:number-columns-repeated="16375" table:style-name="ce1"/>
        </table:table-row>
        <table:table-row table:number-rows-repeated="6"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17.94" table:style-name="ce13">
            <text:p><text:s/>117,94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98.28" table:style-name="ce13">
            <text:p><text:s/>98,28<text:s text:c="3"/></text:p>
          </table:table-cell>
          <table:table-cell table:number-columns-repeated="16375" table:style-name="ce1"/>
        </table:table-row>
        <table:table-row table:number-rows-repeated="4"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17.94" table:style-name="ce13">
            <text:p><text:s/>117,94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079.23" table:style-name="ce13">
            <text:p><text:s/>2.079,2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772.3" table:style-name="ce13">
            <text:p><text:s/>2.772,3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<text:s/>DIFENSORE CIVICO<text:s text:c="260"/></text:p>
          </table:table-cell>
          <table:table-cell office:value-type="float" office:value="5621.61" table:style-name="ce13">
            <text:p><text:s/>5.621,6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GARANTE DELLE PERSONE SOTTOPOSTE A MISURE RESTRITTIVE DELLA LIBERTA' PERSONALE<text:s text:c="199"/></text:p>
          </table:table-cell>
          <table:table-cell office:value-type="float" office:value="3934.76" table:style-name="ce13">
            <text:p><text:s/>3.934,7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GARANTE PER L'INFANZIA E L'ADOLESCENZA<text:s text:c="239"/></text:p>
          </table:table-cell>
          <table:table-cell office:value-type="float" office:value="3934.76" table:style-name="ce13">
            <text:p><text:s/>3.934,7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102.35" table:style-name="ce13">
            <text:p><text:s/>102,3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59.6" table:style-name="ce13">
            <text:p><text:s/>59,6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318.7" table:style-name="ce13">
            <text:p><text:s/>318,7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25.8" table:style-name="ce13">
            <text:p><text:s/>25,8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50" table:style-name="ce13">
            <text:p><text:s/>3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1.002</text:p>
          </table:table-cell>
          <table:table-cell office:value-type="string" table:style-name="ce11">
            <text:p>Trasferimenti correnti a Ministero dell'Istruzione - Istituzioni scolastiche<text:s text:c="179"/></text:p>
          </table:table-cell>
          <table:table-cell office:value-type="string" table:style-name="ce11">
            <text:p>ISTITUTO PROFESSIONALE DI STATO "LUIGI EINAUDI"</text:p>
          </table:table-cell>
          <table:table-cell table:style-name="ce11"/>
          <table:table-cell office:value-type="string" table:style-name="ce12">
            <text:p>CONTRIBUTI A AMMINISTRAZIONI CENTRALI DELLO STATO - SPESE DI RAPPRESENTANZA DEL CONSIGLIO - L.R. 4/2009 -Art 1, C. 1 Lett C)<text:s text:c="176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CAMAIORE</text:p>
          </table:table-cell>
          <table:table-cell table:style-name="ce11"/>
          <table:table-cell office:value-type="string" table:style-name="ce12">
            <text:p>CONTRIBUTI AD AMMINISTRAZIONI LOCALI- SPESE DI RAPPRESENTANZA DEL CONSIGLIO REGIONALE - L.R. 4/2009 ART. 1 C. 1 LETT. C)<text:s text:c="180"/></text:p>
          </table:table-cell>
          <table:table-cell office:value-type="float" office:value="1500" table:style-name="ce13">
            <text:p><text:s/>1.500,00<text:s text:c="3"/></text:p>
          </table:table-cell>
          <table:table-cell table:number-columns-repeated="16375" table:style-name="ce1"/>
        </table:table-row>
        <table:table-row table:style-name="ro6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LIVORNO</text:p>
          </table:table-cell>
          <table:table-cell table:style-name="ce11"/>
          <table:table-cell office:value-type="string" table:style-name="ce12">
            <text:p>INIZIATIVE DIRETTE DEL CONSIGLIO REGIONALE FINALIZZATE A PROMUOVERE I PRODOTTI DELL'ARTIGIANATO ARTISTICO E TRADIZIONALE TOSCANO E I PRODOTTI ENOGASTRONOMICI TOSCANI ART. 10 LR 10/2025 - CONTRIBUTI AD AMMINISTRAZIONI LOCALI<text:s text:c="77"/></text:p>
          </table:table-cell>
          <table:table-cell office:value-type="float" office:value="10000" table:style-name="ce13">
            <text:p><text:s/>10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PISA</text:p>
          </table:table-cell>
          <table:table-cell table:style-name="ce11"/>
          <table:table-cell office:value-type="string" table:style-name="ce12">
            <text:p>EVENTI ISTITUZIONALI COMPARTECIPAZIONI ENTI LOCALI L.R. 46/2015<text:s text:c="237"/></text:p>
          </table:table-cell>
          <table:table-cell office:value-type="float" office:value="10027.89" table:style-name="ce13">
            <text:p><text:s/>10.027,8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SAN QUIRICO D'ORCIA</text:p>
          </table:table-cell>
          <table:table-cell table:style-name="ce11"/>
          <table:table-cell office:value-type="string" table:style-name="ce12">
            <text:p>EVENTI ISTITUZIONALI COMPARTECIPAZIONI ENTI LOCALI L.R. 46/2015<text:s text:c="237"/></text:p>
          </table:table-cell>
          <table:table-cell office:value-type="float" office:value="1086.3499999999999" table:style-name="ce13">
            <text:p><text:s/>1.086,3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SIENA</text:p>
          </table:table-cell>
          <table:table-cell table:style-name="ce11"/>
          <table:table-cell office:value-type="string" table:style-name="ce12">
            <text:p>EVENTI ISTITUZIONALI COMPARTECIPAZIONI ENTI LOCALI L.R. 46/2015<text:s text:c="237"/></text:p>
          </table:table-cell>
          <table:table-cell office:value-type="float" office:value="1068.9100000000001" table:style-name="ce13">
            <text:p><text:s/>1.068,9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DEI CAMMINANTI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500" table:style-name="ce13">
            <text:p><text:s/>1.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3T00:00:00" table:style-name="ce10">
            <text:p>23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TU COOPERATIVA SOCIALE ONLU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301.33" table:style-name="ce13">
            <text:p><text:s/>1.301,3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TOSCANA MEDIA CHANNEL SRL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6069.5" table:style-name="ce13">
            <text:p><text:s/>6.069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CAPRAIA E LIMITE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2950.62" table:style-name="ce13">
            <text:p><text:s/>2.950,6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SAN QUIRICO D'ORCIA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2159.94" table:style-name="ce13">
            <text:p><text:s/>2.159,9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D IL MONTE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ART-U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825.75" table:style-name="ce13">
            <text:p><text:s/>1.825,7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DI PROMOZIONE SOCIALE PHOSPHORO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728.64" table:style-name="ce13">
            <text:p><text:s/>1.728,6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GIALLO PISTOIA ODV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LEGAMBIENTE FESTAMBIENTE AP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243.07" table:style-name="ce13">
            <text:p><text:s/>1.243,0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TENNIS CLUB FOLLONICA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262.49" table:style-name="ce13">
            <text:p><text:s/>1.262,4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5T00:00:00" table:style-name="ce10">
            <text:p>25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99.999</text:p>
          </table:table-cell>
          <table:table-cell office:value-type="string" table:style-name="ce11">
            <text:p>Imposte, tasse e proventi assimilati a carico dell'ente n.a.c.</text:p>
          </table:table-cell>
          <table:table-cell office:value-type="string" table:style-name="ce11">
            <text:p>C.C.I.A.A. DI FIRENZE</text:p>
          </table:table-cell>
          <table:table-cell table:style-name="ce11"/>
          <table:table-cell table:style-name="ce12"/>
          <table:table-cell office:value-type="float" office:value="17.7" table:style-name="ce13">
            <text:p><text:s/>17,7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26T00:00:00" table:style-name="ce10">
            <text:p>2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ERREBIAN SPA</text:p>
          </table:table-cell>
          <table:table-cell table:style-name="ce11"/>
          <table:table-cell office:value-type="string" table:style-name="ce12">
            <text:p>BENI E MATERIALE DI CONSUMO<text:s text:c="273"/></text:p>
          </table:table-cell>
          <table:table-cell office:value-type="float" office:value="222.65" table:style-name="ce13">
            <text:p><text:s/>222,6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26T00:00:00" table:style-name="ce10">
            <text:p>2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9845.01" table:style-name="ce13">
            <text:p><text:s/>9.845,0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26T00:00:00" table:style-name="ce10">
            <text:p>2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10272.57" table:style-name="ce13">
            <text:p><text:s/>10.272,5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6T00:00:00" table:style-name="ce10">
            <text:p>2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AUTOSTRADE PER L'ITALIA S.P.A.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60.7" table:style-name="ce13">
            <text:p><text:s/>60,7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6T00:00:00" table:style-name="ce10">
            <text:p>2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TELEPASS SPA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19.04" table:style-name="ce13">
            <text:p><text:s/>19,0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6T00:00:00" table:style-name="ce10">
            <text:p>2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9</text:p>
          </table:table-cell>
          <table:table-cell office:value-type="string" table:style-name="ce11">
            <text:p>Manutenzione ordinaria e riparazioni di beni immobili di valore culturale, storico ed artistico<text:s text:c="160"/></text:p>
          </table:table-cell>
          <table:table-cell office:value-type="string" table:style-name="ce11">
            <text:p>VEOLIA ITALIA S.P.A.</text:p>
          </table:table-cell>
          <table:table-cell table:style-name="ce11"/>
          <table:table-cell office:value-type="string" table:style-name="ce12">
            <text:p>MANUTENZIONE ORDINARIA<text:s text:c="278"/></text:p>
          </table:table-cell>
          <table:table-cell office:value-type="float" office:value="257.79000000000002" table:style-name="ce13">
            <text:p><text:s/>257,7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6T00:00:00" table:style-name="ce10">
            <text:p>2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ISTITUTO DI VIGILANZA COOPSERVICE S.P.A</text:p>
          </table:table-cell>
          <table:table-cell table:style-name="ce11"/>
          <table:table-cell office:value-type="string" table:style-name="ce12">
            <text:p>SPESE PER SERVIZIO DI VIGILANZA ARMATA<text:s text:c="262"/></text:p>
          </table:table-cell>
          <table:table-cell office:value-type="float" office:value="27859.22" table:style-name="ce13">
            <text:p><text:s/>27.859,2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6T00:00:00" table:style-name="ce10">
            <text:p>2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999</text:p>
          </table:table-cell>
          <table:table-cell office:value-type="string" table:style-name="ce11">
            <text:p>Altri servizi diversi n.a.c.<text:s text:c="227"/></text:p>
          </table:table-cell>
          <table:table-cell office:value-type="string" table:style-name="ce11">
            <text:p>YANEZ VIAGGI DI YANEZ SRL</text:p>
          </table:table-cell>
          <table:table-cell table:style-name="ce11"/>
          <table:table-cell office:value-type="string" table:style-name="ce12">
            <text:p>SPESE A TITOLO DI SPONSORIZZAZIONE PER INIZIATIVE DIRETTE DEL CRT - PROMOZIONE CULTURA - QUOTA IMPONIBILE<text:s text:c="195"/></text:p>
          </table:table-cell>
          <table:table-cell office:value-type="float" office:value="258" table:style-name="ce13">
            <text:p><text:s/>258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6T00:00:00" table:style-name="ce10">
            <text:p>2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ltre spese correnti</text:p>
          </table:table-cell>
          <table:table-cell office:value-type="string" table:style-name="ce11">
            <text:p>U.1.10.99.99.999</text:p>
          </table:table-cell>
          <table:table-cell office:value-type="string" table:style-name="ce11">
            <text:p>Altre spese correnti n.a.c.<text:s text:c="228"/></text:p>
          </table:table-cell>
          <table:table-cell office:value-type="string" table:style-name="ce11">
            <text:p>YANEZ VIAGGI DI YANEZ SRL</text:p>
          </table:table-cell>
          <table:table-cell table:style-name="ce11"/>
          <table:table-cell office:value-type="string" table:style-name="ce12">
            <text:p>SPESE A TITOLO DI SPONSORIZZAZIONE PER INIZIATIVE DIRETTE DEL CRT - PROMOZIONE CULTURA - QUOTA PARTE IVA<text:s text:c="196"/></text:p>
          </table:table-cell>
          <table:table-cell office:value-type="float" office:value="25.8" table:style-name="ce13">
            <text:p><text:s/>25,8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6T00:00:00" table:style-name="ce10">
            <text:p>2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AMERA MUSICALE FIORENTINA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227.53" table:style-name="ce13">
            <text:p><text:s/>1.227,5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6T00:00:00" table:style-name="ce10">
            <text:p>2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IO SPOSTO L'ACQUA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274.1400000000001" table:style-name="ce13">
            <text:p><text:s/>1.274,1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6T00:00:00" table:style-name="ce10">
            <text:p>2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"ROMANELLO CANTINI"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180.9100000000001" table:style-name="ce13">
            <text:p><text:s/>1.180,9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6T00:00:00" table:style-name="ce10">
            <text:p>26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IRCOLO ARCI LORIANO BUGIANI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2045.88" table:style-name="ce13">
            <text:p><text:s/>2.045,8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29T00:00:00" table:style-name="ce10">
            <text:p>2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4</text:p>
          </table:table-cell>
          <table:table-cell office:value-type="string" table:style-name="ce11">
            <text:p>Pubblicità<text:s text:c="244"/></text:p>
          </table:table-cell>
          <table:table-cell office:value-type="string" table:style-name="ce11">
            <text:p>CONTRORADIO SRL</text:p>
          </table:table-cell>
          <table:table-cell table:style-name="ce11"/>
          <table:table-cell office:value-type="string" table:style-name="ce12">
            <text:p>SERVIZI RADIOFONICI<text:s text:c="281"/></text:p>
          </table:table-cell>
          <table:table-cell office:value-type="float" office:value="4661.38" table:style-name="ce13">
            <text:p><text:s/>4.661,3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29T00:00:00" table:style-name="ce10">
            <text:p>2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4</text:p>
          </table:table-cell>
          <table:table-cell office:value-type="string" table:style-name="ce11">
            <text:p>Noleggi di hardware<text:s text:c="236"/></text:p>
          </table:table-cell>
          <table:table-cell office:value-type="string" table:style-name="ce11">
            <text:p>XEROX S.P.A.</text:p>
          </table:table-cell>
          <table:table-cell table:style-name="ce11"/>
          <table:table-cell office:value-type="string" table:style-name="ce12">
            <text:p>NOLEGGIO HARDWARE - TIPOGRAFIA<text:s text:c="270"/></text:p>
          </table:table-cell>
          <table:table-cell office:value-type="float" office:value="41531.440000000002" table:style-name="ce13">
            <text:p><text:s/>41.531,4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9T00:00:00" table:style-name="ce10">
            <text:p>2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XEROX S.P.A.</text:p>
          </table:table-cell>
          <table:table-cell table:style-name="ce11"/>
          <table:table-cell office:value-type="string" table:style-name="ce12">
            <text:p>NOLEGGIO HARDWARE - TIPOGRAFIA<text:s text:c="270"/></text:p>
          </table:table-cell>
          <table:table-cell office:value-type="float" office:value="3714.53" table:style-name="ce13">
            <text:p><text:s/>3.714,5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9T00:00:00" table:style-name="ce10">
            <text:p>2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4</text:p>
          </table:table-cell>
          <table:table-cell office:value-type="string" table:style-name="ce11">
            <text:p>Manutenzione ordinaria e riparazioni di impianti e macchinari<text:s text:c="194"/></text:p>
          </table:table-cell>
          <table:table-cell office:value-type="string" table:style-name="ce11">
            <text:p>SOCIETA' GRAFIMEC SRL</text:p>
          </table:table-cell>
          <table:table-cell table:style-name="ce11"/>
          <table:table-cell office:value-type="string" table:style-name="ce12">
            <text:p>MANUTENZIONE ORDINARIA IMPIANTI E MACCHINARI <text:s/>(tipografia)<text:s text:c="242"/></text:p>
          </table:table-cell>
          <table:table-cell office:value-type="float" office:value="710.14" table:style-name="ce13">
            <text:p><text:s/>710,1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29T00:00:00" table:style-name="ce10">
            <text:p>2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ERVIZI POSTALI E DI SPEDIZIONE<text:s text:c="269"/></text:p>
          </table:table-cell>
          <table:table-cell office:value-type="float" office:value="69.650000000000006" table:style-name="ce13">
            <text:p><text:s/>69,6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9T00:00:00" table:style-name="ce10">
            <text:p>2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7.001</text:p>
          </table:table-cell>
          <table:table-cell office:value-type="string" table:style-name="ce11">
            <text:p>Commissioni per servizi finanziari<text:s text:c="221"/></text:p>
          </table:table-cell>
          <table:table-cell office:value-type="string" table:style-name="ce11">
            <text:p>BANCO BPM SOCIETA' PER AZIONI - TESORERIA</text:p>
          </table:table-cell>
          <table:table-cell table:style-name="ce11"/>
          <table:table-cell office:value-type="string" table:style-name="ce12">
            <text:p>SPESE E COMMISSIONI PER SERVIZIO DI TESORERIA<text:s text:c="255"/></text:p>
          </table:table-cell>
          <table:table-cell office:value-type="float" office:value="1.9" table:style-name="ce13">
            <text:p><text:s/>1,9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9T00:00:00" table:style-name="ce10">
            <text:p>2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COPYWORLD SRL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1317.6" table:style-name="ce13">
            <text:p><text:s/>1.317,6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9T00:00:00" table:style-name="ce10">
            <text:p>2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9</text:p>
          </table:table-cell>
          <table:table-cell office:value-type="string" table:style-name="ce11">
            <text:p>Servizi per le postazioni di lavoro e relativa manutenzione<text:s text:c="196"/></text:p>
          </table:table-cell>
          <table:table-cell office:value-type="string" table:style-name="ce11">
            <text:p>XEROX S.P.A.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928.66" table:style-name="ce13">
            <text:p><text:s/>928,6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29T00:00:00" table:style-name="ce10">
            <text:p>2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2.001</text:p>
          </table:table-cell>
          <table:table-cell office:value-type="string" table:style-name="ce11">
            <text:p>Imposta di registro e di bollo<text:s text:c="225"/></text:p>
          </table:table-cell>
          <table:table-cell office:value-type="string" table:style-name="ce11">
            <text:p>BANCO BPM SOCIETA' PER AZIONI - TESORERIA</text:p>
          </table:table-cell>
          <table:table-cell table:style-name="ce11"/>
          <table:table-cell office:value-type="string" table:style-name="ce12">
            <text:p>ONERI (IMPOSTA DI BOLLO) PER SERVIZIO DI TESORERIA<text:s text:c="250"/></text:p>
          </table:table-cell>
          <table:table-cell office:value-type="float" office:value="2" table:style-name="ce13">
            <text:p><text:s/>2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9T00:00:00" table:style-name="ce10">
            <text:p>2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MONTAIONE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2374.6" table:style-name="ce13">
            <text:p><text:s/>2.374,6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29T00:00:00" table:style-name="ce10">
            <text:p>29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SAN CASCIANO IN VAL DI PESA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2974.6" table:style-name="ce13">
            <text:p><text:s/>2.974,6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PALAIA</text:p>
          </table:table-cell>
          <table:table-cell table:style-name="ce11"/>
          <table:table-cell office:value-type="string" table:style-name="ce12">
            <text:p>EVENTI ISTITUZIONALI COMPARTECIPAZIONI ENTI LOCALI L.R. 46/2015<text:s text:c="237"/></text:p>
          </table:table-cell>
          <table:table-cell office:value-type="float" office:value="1002.79" table:style-name="ce13">
            <text:p><text:s/>1.002,7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PALAIA</text:p>
          </table:table-cell>
          <table:table-cell table:style-name="ce11"/>
          <table:table-cell office:value-type="string" table:style-name="ce12">
            <text:p>GIORNATA DELL'EUROPA L.R 10/2021 - COMPARTECIPAZIONI ENTI LOCALI<text:s text:c="236"/></text:p>
          </table:table-cell>
          <table:table-cell office:value-type="float" office:value="1480" table:style-name="ce13">
            <text:p><text:s/>1.48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PONTEDERA</text:p>
          </table:table-cell>
          <table:table-cell table:style-name="ce11"/>
          <table:table-cell office:value-type="string" table:style-name="ce12">
            <text:p>GIORNATA DELL'EUROPA L.R 10/2021 - COMPARTECIPAZIONI ENTI LOCALI<text:s text:c="236"/></text:p>
          </table:table-cell>
          <table:table-cell office:value-type="float" office:value="2500" table:style-name="ce13">
            <text:p><text:s/>2.5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GRANDUCATO DI TOSCANA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802.34" table:style-name="ce13">
            <text:p><text:s/>5.802,3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D SIENARUNNERS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LA STAZIONE APS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900" table:style-name="ce13">
            <text:p><text:s/>9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LETIZIA TOZZI - PROGETTO MUSICA<text:s/>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500" table:style-name="ce13">
            <text:p><text:s/>1.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SAGRA SAN GIUSEPPE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number-rows-repeated="181" table:style-name="ro2">
          <table:table-cell table:style-name="ce2"/>
          <table:table-cell table:number-columns-repeated="6" table:style-name="ce3"/>
          <table:table-cell table:style-name="ce4"/>
          <table:table-cell table:style-name="ce5"/>
          <table:table-cell table:number-columns-repeated="16375" table:style-name="ce1"/>
        </table:table-row>
        <table:table-row table:number-rows-repeated="1047639" table:style-name="ro5">
          <table:table-cell table:number-columns-repeated="16384"/>
        </table:table-row>
        <table:named-expressions>
          <table:named-range table:name="Print_Area" table:cell-range-address="Soldi_pubbli_2trim.$A$1:Soldi_pubbli_2trim.$I$761" table:base-cell-address="Soldi_pubbli_2trim.$A$1"/>
          <table:named-range table:name="Print_Titles" table:cell-range-address="Soldi_pubbli_2trim.$A$1:Soldi_pubbli_2trim.$XFD$1" table:base-cell-address="Soldi_pubbli_2trim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number number:decimal-places="2" number:min-decimal-places="2" number:min-integer-digits="1" number:grouping="true"/>
      <number:text>   </number:text>
    </number:number-style>
    <number:number-style style:name="N36P1">
      <number:text>-</number:text>
      <number:number number:decimal-places="2" number:min-decimal-places="2" number:min-integer-digits="1" number:grouping="true"/>
      <number:text>  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_32_2" style:display-name="Migliaia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118110236220472in" fo:margin-left="0in" fo:margin-right="0in" fo:margin-top="0in"/>
      </style:footer-style>
    </style:page-layout>
    <style:style style:name="T1" style:family="text">
      <style:text-properties fo:color="#000000" style:font-name="Garamond" style:font-name-asian="Garamond" style:font-name-complex="Garamond" fo:font-size="12pt" style:font-size-asian="12pt" style:font-size-complex="12pt" style:font-family-generic="roman"/>
    </style:style>
    <style:style style:name="T2" style:family="text">
      <style:text-properties fo:color="#000000"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T3" style:family="text">
      <style:text-properties fo:color="#000000" style:font-name="Garamond" style:font-name-asian="Garamond" style:font-name-complex="Garamond" fo:font-size="12pt" style:font-size-asian="12pt" style:font-size-complex="12pt" fo:font-style="italic" style:font-style-asian="italic" style:font-style-complex="italic" style:font-family-generic="roman"/>
    </style:style>
    <style:style style:name="T4" style:family="text">
      <style:text-properties fo:color="#000000" style:font-name="Garamond" style:font-name-asian="Garamond" style:font-name-complex="Garamond" fo:font-size="9pt" style:font-size-asian="9pt" style:font-size-complex="9pt" style:font-family-generic="roman"/>
    </style:style>
  </office:automatic-styles>
  <office:master-styles>
    <style:master-page style:name="mp1" style:page-layout-name="pm1">
      <style:header>
        <style:region-left>
          <text:p><text:span text:style-name="T1">Consiglio</text:span><text:span text:style-name="T1"> </text:span><text:span text:style-name="T1">regionale</text:span><text:span text:style-name="T1"> </text:span><text:span text:style-name="T1">della</text:span><text:span text:style-name="T1"> </text:span><text:span text:style-name="T1">Toscana</text:span></text:p>
          <text:p><text:span text:style-name="T1">Settore</text:span><text:span text:style-name="T1"> </text:span><text:span text:style-name="T1">Bilancio</text:span><text:span text:style-name="T1"> </text:span><text:span text:style-name="T1">e</text:span><text:span text:style-name="T1"> </text:span><text:span text:style-name="T1">finanze</text:span></text:p>
        </style:region-left>
        <style:region-center>
          <text:p><text:span text:style-name="T2">DATI</text:span><text:span text:style-name="T2"> </text:span><text:span text:style-name="T2">SUI</text:span><text:span text:style-name="T2"> </text:span><text:span text:style-name="T2">PAGAMENTI</text:span><text:span text:style-name="T2"> </text:span><text:span text:style-name="T2">EFFETTUATI</text:span><text:span text:style-name="T2"> </text:span><text:span text:style-name="T2">ANNO</text:span><text:span text:style-name="T2"> </text:span><text:span text:style-name="T2">2026</text:span><text:span text:style-name="T2"> </text:span><text:span text:style-name="T2">2^</text:span><text:span text:style-name="T2"> </text:span><text:span text:style-name="T2">trimestre</text:span></text:p>
          <text:p><text:span text:style-name="T3">(art.</text:span><text:span text:style-name="T3"> </text:span><text:span text:style-name="T3">4-bis,</text:span><text:span text:style-name="T3"> </text:span><text:span text:style-name="T3">co.2</text:span><text:span text:style-name="T3"> </text:span><text:span text:style-name="T3">d.lgs.</text:span><text:span text:style-name="T3"> </text:span><text:span text:style-name="T3">33/2013)</text:span></text:p>
        </style:region-center>
      </style:header>
      <style:header-left style:display="false"/>
      <style:header-first/>
      <style:footer>
        <text:p><text:span text:style-name="T4">Pag.</text:span><text:span text:style-name="T4"> </text:span><text:span text:style-name="T4"><text:page-number>1</text:page-number></text:span><text:span text:style-name="T4"><text:s/></text:span><text:span text:style-name="T4">di</text:span><text:span text:style-name="T4"><text:s/></text:span><text:span text:style-name="T4"><text:page-count>99</text:page-count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SERVER</meta:initial-creator>
    <dc:creator>Grassi Leonardo</dc:creator>
    <meta:creation-date>2025-10-01T06:46:22Z</meta:creation-date>
    <dc:date>2026-07-30T14:17:36Z</dc:date>
    <meta:print-date>2026-07-30T14:16:31Z</meta:print-date>
  </office:meta>
</office:document-meta>
</file>